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4a9f16af43ff7493b5d7441ca1881f.png"/>
  <manifest:file-entry manifest:media-type="image/png" manifest:full-path="Pictures/47765ed7490b6e05dfa01a7f6b2c305c.png"/>
  <manifest:file-entry manifest:media-type="image/png" manifest:full-path="Pictures/6d3c73b507869493aa535db0df839f6e.png"/>
  <manifest:file-entry manifest:media-type="image/png" manifest:full-path="Pictures/0145b3da993eae4c23741314e4c054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carreturn"/><text:bookmark-start text:name="__RefHeading___car_return_-_der_rueckmelder_1"/><text:bookmark-start text:name="car_return_-_der_rueckmelder"/>Car Return - Der Rückmelder<text:bookmark-end text:name="__RefHeading___car_return_-_der_rueckmelder_1"/><text:bookmark-end text:name="car_return_-_der_rueckmelder"/></text:h>
      <text:p text:style-name="Text_20_body">Wer (so wie ich) öfters mal einen Mietwagen zurück melden muss und dazu (so wie ich) eine Email ausfüllen muß, aber eigentlich (so wie ich) abends nur noch nach Hause will, der schreibt sich (so wie ich) die passende Android- App, die das Geschreibsel auf das Notwendigste beschränkt, weil der Standard- Text als Template in den Einstellungen bereit steht, also nur einmal geschrieben werden muß</text:p>
      <text:p text:style-name="Text_20_body"><draw:frame draw:style-name="media" draw:name="0" text:anchor-type="as-char" draw:z-index="0" svg:width="5.2916666666667cm" style:rel-width="100%" svg:height="9.4074074074074cm" style:rel-height="scale"><draw:image xlink:href="Pictures/304a9f16af43ff7493b5d7441ca1881f.png" xlink:type="simple" xlink:show="embed" xlink:actuate="onLoad"/></draw:frame><draw:frame draw:style-name="media" draw:name="1" text:anchor-type="as-char" draw:z-index="1" svg:width="5.2916666666667cm" style:rel-width="100%" svg:height="9.4074074074074cm" style:rel-height="scale"><draw:image xlink:href="Pictures/47765ed7490b6e05dfa01a7f6b2c305c.png" xlink:type="simple" xlink:show="embed" xlink:actuate="onLoad"/></draw:frame><draw:frame draw:style-name="media" draw:name="2" text:anchor-type="as-char" draw:z-index="2" svg:width="5.2916666666667cm" style:rel-width="100%" svg:height="9.4074074074074cm" style:rel-height="scale"><draw:image xlink:href="Pictures/6d3c73b507869493aa535db0df839f6e.png" xlink:type="simple" xlink:show="embed" xlink:actuate="onLoad"/></draw:frame></text:p>
      <text:h text:style-name="Heading_20_2" text:outline-level="2"><text:bookmark-start text:name="__RefHeading___download_2"/><text:bookmark-start text:name="download"/>Download<text:bookmark-end text:name="__RefHeading___download_2"/><text:bookmark-end text:name="download"/></text:h>
      <text:p text:style-name="Text_20_body">Entweder anklicken oder abfotografieren:</text:p>
      <text:p text:style-name="Text_20_body"><draw:a xlink:type="simple" xlink:href="http://koehlers.de/wiki/lib/exe/fetch.php?media=android:carreturn.apk"><draw:frame draw:style-name="mediacenter" draw:name="3" text:anchor-type="paragraph" draw:z-index="3" svg:width="5.2916666666667cm" style:rel-width="100%" svg:height="5.2916666666667cm" style:rel-height="scale"><draw:image xlink:href="Pictures/0145b3da993eae4c23741314e4c054cf.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7::01:26</meta:creation-date>
    <dc:creator>Generated</dc:creator>
    <dc:date>2026-08-23T17::01:26</dc:date>
    <dc:language>en-US</dc:language>
    <meta:editing-cycles>1</meta:editing-cycles>
    <meta:editing-duration>PT0S</meta:editing-duration>
    <dc:title>android:carreturn</dc:title>
  </office:meta>
</office:document-meta>
</file>