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c61393c77ecd63e251513559ad93bad.jpg"/>
  <manifest:file-entry manifest:media-type="image/svg+xml" manifest:full-path="Pictures/9c6d4a8ec81199191caee2d43c929a50.svg"/>
  <manifest:file-entry manifest:media-type="image/jpeg" manifest:full-path="Pictures/1c361058466b047debf3a2c23a0619f9.jpg"/>
  <manifest:file-entry manifest:media-type="image/jpeg" manifest:full-path="Pictures/742c33f00e307269aeb9c6887461eee5.jpg"/>
  <manifest:file-entry manifest:media-type="image/jpeg" manifest:full-path="Pictures/d13d9e8003c190e2e8574ca297f9f65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bsdocu:heinzelmann"/><text:bookmark-start text:name="__RefHeading___der_aufklebersauger_1"/><text:bookmark-start text:name="der_aufklebersauger"/>Der Aufklebersauger<text:bookmark-end text:name="__RefHeading___der_aufklebersauger_1"/><text:bookmark-end text:name="der_aufklebersauger"/></text:h>
      <text:p text:style-name="Text_20_body">Es saugt und bläst der Heinzelmann, wo Mutti sonst bloß blasen kann…</text:p>
      <text:p text:style-name="Text_20_body">Aus der Reihe „Durchschlagende Erfindungen, die die Welt dann doch nicht veränderten“ gibt heute folgendes Machwerk:</text:p>
      <text:h text:style-name="Heading_20_2" text:outline-level="2"><text:bookmark-start text:name="__RefHeading___den_aufklebersauger_2"/><text:bookmark-start text:name="den_aufklebersauger"/>Den Aufklebersauger<text:bookmark-end text:name="__RefHeading___den_aufklebersauger_2"/><text:bookmark-end text:name="den_aufklebersauger"/></text:h>
      <text:p text:style-name="Text_20_body"><draw:frame draw:style-name="media" draw:name="0" text:anchor-type="as-char" draw:z-index="0" svg:width="20.32cm" style:rel-width="100%" svg:height="27.093333333333cm" style:rel-height="scale"><draw:image xlink:href="Pictures/7c61393c77ecd63e251513559ad93bad.jpg" xlink:type="simple" xlink:show="embed" xlink:actuate="onLoad"/></draw:frame></text:p>
      <text:p text:style-name="Text_20_body">Zusammengeträllert aus Abwasserrohrstücken, einem 80mm PC- Lüfter und <draw:frame draw:style-name="media" draw:name="passend gebohrten Löchern Legend" text:anchor-type="as-char" draw:z-index="0" svg:width="" svg:rel-width="100%"><draw:text-box><text:p text:style-name="legendcenter"><draw:frame draw:style-name="media" draw:name="passend gebohrten Löchern" text:anchor-type="as-char" draw:z-index="1" svg:width="" svg:rel-width="100%" svg:height="0cm"><draw:image xlink:href="Pictures/9c6d4a8ec81199191caee2d43c929a50.svg" xlink:type="simple" xlink:show="embed" xlink:actuate="onLoad"/></draw:frame>passend gebohrten Löchern</text:p></draw:text-box></draw:frame> dient die Maschine dazu,</text:p>
      <table:table table:style-name="Table">
        <table:table-column/>
        <table:table-column/>
        <table:table-column/>
        <table:table-row>
          <table:table-cell office:value-type="string" table:style-name="tablecell">
            <text:p text:style-name="tablealignleft"> <draw:frame draw:style-name="media" draw:name="2" text:anchor-type="as-char" draw:z-index="2" svg:width="10.16cm" svg:height="13.546666666667cm"><draw:image xlink:href="Pictures/1c361058466b047debf3a2c23a0619f9.jpg" xlink:type="simple" xlink:show="embed" xlink:actuate="onLoad"/></draw:frame></text:p>
          </table:table-cell>
          <table:table-cell office:value-type="string" table:style-name="tablecell">
            <text:p text:style-name="tablealignleft"><draw:frame draw:style-name="media" draw:name="3" text:anchor-type="as-char" draw:z-index="3" svg:width="10.16cm" svg:height="13.546666666667cm"><draw:image xlink:href="Pictures/742c33f00e307269aeb9c6887461eee5.jpg" xlink:type="simple" xlink:show="embed" xlink:actuate="onLoad"/></draw:frame></text:p>
          </table:table-cell>
          <table:table-cell office:value-type="string" table:style-name="tablecell">
            <text:p text:style-name="tablealignleft"><draw:frame draw:style-name="media" draw:name="4" text:anchor-type="as-char" draw:z-index="4" svg:width="10.16cm" svg:height="13.546666666667cm"><draw:image xlink:href="Pictures/d13d9e8003c190e2e8574ca297f9f655.jpg" xlink:type="simple" xlink:show="embed" xlink:actuate="onLoad"/></draw:frame></text:p>
          </table:table-cell>
        </table:table-row>
      </table:table>
      <text:p text:style-name="Text_20_body">beim Bekleben der Chipkarten für den Kartenleser die fertig bedruckten Aufkleber anzusaugen und festzuhalten, damit man akkurat und genau an der richtigen Stelle den Aufkleber auf die Karte bekommt (und nicht die Hälfte der Aufkleber nochmal machen muss, weil man im ersten Anlauf nicht richtig getroffen h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8::44:42</meta:creation-date>
    <dc:creator>Generated</dc:creator>
    <dc:date>2026-09-13T18::44:42</dc:date>
    <dc:language>en-US</dc:language>
    <meta:editing-cycles>1</meta:editing-cycles>
    <meta:editing-duration>PT0S</meta:editing-duration>
    <dc:title>kobsdocu:heinzelmann</dc:title>
  </office:meta>
</office:document-meta>
</file>