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b1103444febec78436cf17c88bb5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bd:scratchpad"/><text:bookmark-start text:name="__RefHeading___notice_board_1"/><text:bookmark-start text:name="notice_board"/>Notice Board<text:bookmark-end text:name="__RefHeading___notice_board_1"/><text:bookmark-end text:name="notice_board"/></text:h>
      <text:p text:style-name="Text_20_body">Erster Zugriff auf unseren DXM- Bluetooth- Adapter per Java-Handy erfolgreich:</text:p>
      <text:p text:style-name="Text_20_body"><draw:frame draw:style-name="media" draw:name="0" text:anchor-type="as-char" draw:z-index="0" svg:width="22.225cm" style:rel-width="100%" svg:height="14.869583333333cm" style:rel-height="scale"><draw:image xlink:href="Pictures/92b1103444febec78436cf17c88bb58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5:45</meta:creation-date>
    <dc:creator>Generated</dc:creator>
    <dc:date>2026-09-12T17::05:45</dc:date>
    <dc:language>en-US</dc:language>
    <meta:editing-cycles>1</meta:editing-cycles>
    <meta:editing-duration>PT0S</meta:editing-duration>
    <dc:title>oobd:scratchpad</dc:title>
  </office:meta>
</office:document-meta>
</file>