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955fd342cbdb1380aff6e05db58d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bthotspot"/><text:bookmark-start text:name="__RefHeading___bluetooth-_hotspot_unter_knoppix_1"/><text:bookmark-start text:name="bluetooth-_hotspot_unter_knoppix"/>Bluetooth- Hotspot unter Knoppix<text:bookmark-end text:name="__RefHeading___bluetooth-_hotspot_unter_knoppix_1"/><text:bookmark-end text:name="bluetooth-_hotspot_unter_knoppix"/></text:h>
      <text:p text:style-name="Text_20_body">Vielleicht möchte man Freunden oder Kollegen mal eben die neueste Version von Handy Daten zur Verfügung stellen. Dann bietet sich an, sich mit Knoppix, einem USB-Stick und einem BT- Stick eben eine Download-Station, auch Bluetooth Hotspot genannt, zusammen zu basteln.</text:p>
      <text:p text:style-name="Text_20_body">Die gesamte Software läuft dabei vom USB- Stick, der Rechner selbst wird dabei nicht verändert<text:note text:id="ftn0" text:note-class="footnote"><text:note-citation text:label="1)">1)</text:note-citation><text:note-body><text:p text:style-name="Text_20_body">Ausser jemand fängt über die Benutzeroberfläche an, an der Festplatte rumzupfuschen</text:p></text:note-body></text:note>.</text:p>
      <text:h text:style-name="Heading_20_2" text:outline-level="2"><text:bookmark-start text:name="__RefHeading___installieren_von_knoppix_auf_usbstick_2"/><text:bookmark-start text:name="installieren_von_knoppix_auf_usbstick"/>Installieren von Knoppix auf USBstick<text:bookmark-end text:name="__RefHeading___installieren_von_knoppix_auf_usbstick_2"/><text:bookmark-end text:name="installieren_von_knoppix_auf_usbstick"/></text:h>
      <text:p text:style-name="Text_20_body">Zuerst einmal nach Schema F:</text:p>
      <text:list text:style-name="List_20_1" text:continue-numbering="false">
        <text:list-item>
          <text:p text:style-name="List_20_1_Content_First"> Knoppix- Image downloaden (hier verwendet: Knoppix 6.4.4)</text:p>
        </text:list-item>
        <text:list-item>
          <text:p text:style-name="List_20_1_Content"> Auf CD brennen</text:p>
        </text:list-item>
        <text:list-item>
          <text:p text:style-name="List_20_1_Content"> von der CD booten</text:p>
        </text:list-item>
        <text:list-item>
          <text:p text:style-name="List_20_1_Content"> mit „Einstellungen/Knoppix auf USB Stick“ Knoppix auf einen mindestens 2GB großen Stick übertragen</text:p>
        </text:list-item>
        <text:list-item>
          <text:p text:style-name="List_20_1_Content"> dann vom Stick booten</text:p>
        </text:list-item>
        <text:list-item>
          <text:p text:style-name="List_20_1_Content_Last"> beim ersten Booten ein persistentes Homeverzeichnis anlegen (Grösse je nach Bedarf)</text:p>
        </text:list-item>
      </text:list>
      <text:h text:style-name="Heading_20_2" text:outline-level="2"><text:bookmark-start text:name="__RefHeading___konfigurieren_3"/><text:bookmark-start text:name="konfigurieren"/>Konfigurieren<text:bookmark-end text:name="__RefHeading___konfigurieren_3"/><text:bookmark-end text:name="konfigurieren"/></text:h>
      <text:p text:style-name="Text_20_body">Dann nach dem Booten ein Terminalfenster öffnen</text:p>
      <text:p text:style-name="Preformatted_20_Text">sudo apt-get update<text:line-break/>sudo apt-get install ussp-push<text:line-break/>mkdir /home/knoppix/.config/autostart<text:line-break/>mkdir /home/knoppix/bin</text:p>
      <text:p text:style-name="Text_20_body">Eine Autostart- Datei anlegen:</text:p>
      <text:p text:style-name="Preformatted_20_Text">leafpad /home/knoppix/.config/autostart/bthotspot.desktop<text:line-break/></text:p>
      <text:p text:style-name="Text_20_body">mit folgendem Inhalt</text:p>
      <text:p text:style-name="Preformatted_20_Text">[Desktop Entry]<text:line-break/>Version=1.0<text:line-break/>Type=Application<text:line-break/>Name=BTHotspot autostart<text:line-break/>Comment=Bluetooth Hotspot beim Systemstart automatisch starten<text:line-break/>Exec=/usr/bin/lxterminal -e /home/knoppix/bin/bthotspot.sh<text:line-break/>Terminal=true<text:line-break/></text:p>
      <text:p text:style-name="Preformatted_20_Text">chmod a+x /home/knoppix/.config/autostart/bthotspot.desktop</text:p>
      <text:p text:style-name="Text_20_body">dann die eigentliche ausführende Datei anlegen</text:p>
      <text:p text:style-name="Preformatted_20_Text">leafpad /home/knoppix/bin/bthotspot.sh</text:p>
      <text:p text:style-name="Text_20_body">mit </text:p>
      <text:p text:style-name="Preformatted_20_Text">#!/bin/sh<text:line-break/>DIALOG=${DIALOG=dialog}<text:line-break/>sudo bluetoothd<text:line-break/>while true<text:line-break/>do<text:line-break/><text:tab/>tempfile=`tempfile 2&gt;/dev/null` || tempfile=/tmp/test$$<text:line-break/><text:tab/>trap "rm -f $tempfile" 0 1 2 5 15<text:line-break/><text:tab/>echo Scanning for Mobile Phones around- please wait...<text:line-break/><text:tab/>HANDYS=$(hcitool scan | awk 'BEGIN { FS = "\t" } ; /:/ {printf " \"%s\" \"%s\" ",$2,$3} ')<text:line-break/><text:tab/>CMD=$DIALOG' --ok-label "Install on Phone" --cancel-label "New Scan" --clear --title "OOBD Bluetooth Installer" --menu "Please select your Phone" 20 51 4 "Device" "Name" '$HANDYS<text:line-break/><text:tab/>sh -c "$CMD" 2&gt; $tempfile<text:line-break/><text:tab/>retval=$?<text:line-break/><text:tab/><text:line-break/><text:tab/>choice=`cat $tempfile`<text:line-break/><text:tab/><text:line-break/><text:tab/>case $retval in<text:line-break/><text:tab/><text:s text:c="2"/>0)<text:line-break/><text:tab/><text:s text:c="4"/>echo Try to connect - please watch your phone for messages...<text:line-break/><text:tab/><text:s text:c="4"/>ussp-push $choice@ /home/knoppix/OOBD/OOBD-ME.jar OOBD-ME.jar ;;<text:line-break/><text:tab/><text:s text:c="2"/>1)<text:line-break/><text:tab/><text:s text:c="4"/>echo ;;<text:line-break/><text:tab/><text:s text:c="2"/>255)<text:line-break/><text:tab/><text:s text:c="4"/>echo "ESC pressed.";;<text:line-break/>esac<text:line-break/>done<text:line-break/></text:p>
      <text:p text:style-name="Preformatted_20_Text">chmod a+x /home/knoppix/bin/bthotspot.sh</text:p>
      <text:h text:style-name="Heading_20_2" text:outline-level="2"><text:bookmark-start text:name="__RefHeading___benutzung_4"/><text:bookmark-start text:name="benutzung"/>Benutzung<text:bookmark-end text:name="__RefHeading___benutzung_4"/><text:bookmark-end text:name="benutzung"/></text:h>
      <text:p text:style-name="Text_20_body">USB- Stick und BlueTooth-Dongle dann in einen beliebigen Rechner einstecken (er muß nur 2 USB- Slots haben und von USB-Stick booten können) und zusehen, daß man den Rechner vom USB- Stick gebootet bekommt.</text:p>
      <text:p text:style-name="Text_20_body">Nach dem Booten kommt dann der Bluetooth- Hotspot:</text:p>
      <text:p text:style-name="Text_20_body"><draw:frame draw:style-name="media" draw:name="0" text:anchor-type="as-char" draw:z-index="0" svg:width="21.59cm" style:rel-width="100%" svg:height="12.594166666667cm" style:rel-height="scale"><draw:image xlink:href="Pictures/4c955fd342cbdb1380aff6e05db58d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3:08</meta:creation-date>
    <dc:creator>Generated</dc:creator>
    <dc:date>2026-08-23T23::43:08</dc:date>
    <dc:language>en-US</dc:language>
    <meta:editing-cycles>1</meta:editing-cycles>
    <meta:editing-duration>PT0S</meta:editing-duration>
    <dc:title>pc:bthotspot</dc:title>
  </office:meta>
</office:document-meta>
</file>