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canopen"/><text:bookmark-start text:name="__RefHeading___canopen_mit_python_1"/><text:bookmark-start text:name="canopen_mit_python"/>CANOpen mit Python<text:bookmark-end text:name="__RefHeading___canopen_mit_python_1"/><text:bookmark-end text:name="canopen_mit_python"/></text:h>
      <text:p text:style-name="Text_20_body">Hier erstmal nur ein kleines Demo- Script, wie man in Python mit CANOpen arbeiten könnte…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sys</text:span><text:line-break/><text:span text:style-name="highlight_kw1">import</text:span> <text:span text:style-name="highlight_kw3">time</text:span><text:line-break/><text:span text:style-name="highlight_kw1">import</text:span> can<text:line-break/><text:span text:style-name="highlight_kw1">import</text:span> canopen<text:line-break/> <text:line-break/> <text:line-break/>can_configs <text:span text:style-name="highlight_sy0">=</text:span> can.<text:span text:style-name="highlight_me1">detect_available_configs</text:span><text:span text:style-name="highlight_br0">(</text:span>interfaces<text:span text:style-name="highlight_sy0">=</text:span><text:span text:style-name="highlight_st0">'pcan'</text:span><text:span text:style-name="highlight_br0">)</text:span><text:line-break/>channels<text:span text:style-name="highlight_sy0">=</text:span><text:span text:style-name="highlight_br0">[</text:span><text:span text:style-name="highlight_br0">]</text:span><text:line-break/><text:span text:style-name="highlight_kw1">for</text:span> config <text:span text:style-name="highlight_kw1">in</text:span> can_configs:<text:line-break/><text:s text:c="4"/>channels.<text:span text:style-name="highlight_me1">append</text:span><text:span text:style-name="highlight_br0">(</text:span>config<text:span text:style-name="highlight_br0">[</text:span><text:span text:style-name="highlight_st0">"channel"</text:span><text:span text:style-name="highlight_br0">]</text:span><text:span text:style-name="highlight_br0">)</text:span><text:line-break/><text:span text:style-name="highlight_kw1">for</text:span> index<text:span text:style-name="highlight_sy0">,</text:span> channel <text:span text:style-name="highlight_kw1">in</text:span> <text:span text:style-name="highlight_kw2">enumerate</text:span><text:span text:style-name="highlight_br0">(</text:span>channels<text:span text:style-name="highlight_br0">)</text:span>:<text:line-break/><text:s text:c="4"/><text:span text:style-name="highlight_kw1">print</text:span><text:span text:style-name="highlight_br0">(</text:span>index+<text:span text:style-name="highlight_nu0">1</text:span><text:span text:style-name="highlight_sy0">,</text:span>channel<text:span text:style-name="highlight_br0">)</text:span><text:line-break/>selection<text:span text:style-name="highlight_sy0">=</text:span><text:span text:style-name="highlight_kw2">int</text:span><text:span text:style-name="highlight_br0">(</text:span><text:span text:style-name="highlight_kw2">input</text:span><text:span text:style-name="highlight_br0">(</text:span><text:span text:style-name="highlight_st0">"Welcher Kanal soll's sein?"</text:span><text:span text:style-name="highlight_br0">)</text:span><text:span text:style-name="highlight_br0">)</text:span><text:line-break/><text:span text:style-name="highlight_kw1">print</text:span><text:span text:style-name="highlight_br0">(</text:span><text:span text:style-name="highlight_st0">"Suche auf "</text:span><text:span text:style-name="highlight_sy0">,</text:span> channels<text:span text:style-name="highlight_br0">[</text:span>selection-<text:span text:style-name="highlight_nu0">1</text:span><text:span text:style-name="highlight_br0">]</text:span><text:span text:style-name="highlight_br0">)</text:span><text:line-break/>network <text:span text:style-name="highlight_sy0">=</text:span> canopen.<text:span text:style-name="highlight_me1">Network</text:span><text:span text:style-name="highlight_br0">(</text:span><text:span text:style-name="highlight_br0">)</text:span><text:line-break/><text:span text:style-name="highlight_co1"># network.connect(channel='can0', interface='socketcan')</text:span><text:line-break/><text:span text:style-name="highlight_co1"># network.connect(interface='kvaser', channel=0, bitrate=250000)</text:span><text:line-break/>network.<text:span text:style-name="highlight_me1">connect</text:span><text:span text:style-name="highlight_br0">(</text:span>interface<text:span text:style-name="highlight_sy0">=</text:span><text:span text:style-name="highlight_st0">'pcan'</text:span><text:span text:style-name="highlight_sy0">,</text:span> channel<text:span text:style-name="highlight_sy0">=</text:span>channels<text:span text:style-name="highlight_br0">[</text:span>selection-<text:span text:style-name="highlight_nu0">1</text:span><text:span text:style-name="highlight_br0">]</text:span><text:span text:style-name="highlight_sy0">,</text:span> bitrate<text:span text:style-name="highlight_sy0">=</text:span><text:span text:style-name="highlight_nu0">250000</text:span><text:span text:style-name="highlight_br0">)</text:span><text:line-break/><text:span text:style-name="highlight_co1"># network.connect(interface='ixxat', channel=0, bitrate=250000)</text:span><text:line-break/><text:span text:style-name="highlight_co1"># network.connect(interface='nican', channel='CAN0', bitrate=250000)</text:span><text:line-break/> <text:line-break/><text:span text:style-name="highlight_kw1">while</text:span> <text:span text:style-name="highlight_kw2">True</text:span>:<text:line-break/><text:s text:c="4"/>network.<text:span text:style-name="highlight_me1">scanner</text:span>.<text:span text:style-name="highlight_me1">reset</text:span><text:span text:style-name="highlight_br0">(</text:span><text:span text:style-name="highlight_br0">)</text:span><text:line-break/><text:s text:c="4"/>network.<text:span text:style-name="highlight_me1">scanner</text:span>.<text:span text:style-name="highlight_me1">search</text:span><text:span text:style-name="highlight_br0">(</text:span><text:span text:style-name="highlight_br0">)</text:span><text:line-break/><text:s text:c="4"/><text:span text:style-name="highlight_kw3">time</text:span>.<text:span text:style-name="highlight_me1">sleep</text:span><text:span text:style-name="highlight_br0">(</text:span><text:span text:style-name="highlight_nu0">1</text:span><text:span text:style-name="highlight_br0">)</text:span><text:line-break/><text:s text:c="4"/><text:span text:style-name="highlight_kw1">print</text:span><text:span text:style-name="highlight_br0">(</text:span><text:span text:style-name="highlight_st0">"-"</text:span>*<text:span text:style-name="highlight_nu0">40</text:span><text:span text:style-name="highlight_br0">)</text:span><text:line-break/><text:s text:c="4"/><text:span text:style-name="highlight_kw1">for</text:span> node_id <text:span text:style-name="highlight_kw1">in</text:span> <text:span text:style-name="highlight_kw2">sorted</text:span><text:span text:style-name="highlight_br0">(</text:span>network.<text:span text:style-name="highlight_me1">scanner</text:span>.<text:span text:style-name="highlight_me1">nodes</text:span><text:span text:style-name="highlight_br0">)</text:span>:<text:line-break/><text:s text:c="8"/><text:span text:style-name="highlight_kw1">print</text:span> <text:span text:style-name="highlight_br0">(</text:span>f<text:span text:style-name="highlight_st0">"{node_id} ({hex(node_id)})"</text:span><text:span text:style-name="highlight_br0">)</text:span><text:line-break/><text:s text:c="8"/><text:span text:style-name="highlight_co1">#= int(node_id[0]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29:03</meta:creation-date>
    <dc:creator>Generated</dc:creator>
    <dc:date>2026-08-24T00::29:03</dc:date>
    <dc:language>en-US</dc:language>
    <meta:editing-cycles>1</meta:editing-cycles>
    <meta:editing-duration>PT0S</meta:editing-duration>
    <dc:title>pc:canopen</dc:title>
  </office:meta>
</office:document-meta>
</file>