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dockertricks"/><text:bookmark-start text:name="__RefHeading___docker_tricks_1"/><text:bookmark-start text:name="docker_tricks"/>Docker Tricks<text:bookmark-end text:name="__RefHeading___docker_tricks_1"/><text:bookmark-end text:name="docker_tricks"/></text:h>
      <text:p text:style-name="Text_20_body">Installieren <text:note text:id="ftn0" text:note-class="footnote"><text:note-citation text:label="1)">1)</text:note-citation><text:note-body><text:a xlink:type="simple" xlink:href="https://hillerdaniel.de/blog/docker-installation-richtig" text:style-name="Internet_20_link" text:visited-style-name="Visited_20_Internet_20_Link">https://hillerdaniel.de/blog/docker-installation-richtig</text:a></text:note-body></text:note></text:p>
      <text:p text:style-name="Preformatted_20_Text">curl -fsSL https://get.docker.com | bash</text:p>
      <text:p text:style-name="Text_20_body">Das macht das Script:</text:p>
      <text:list text:style-name="Numbering_20_1" text:continue-numbering="false">
        <text:list-item>
          <text:p text:style-name="Numbering_20_1_Content_First"> Erkennt deine Distro automatisch</text:p>
        </text:list-item>
        <text:list-item>
          <text:p text:style-name="Numbering_20_1_Content"> Fügt das offizielle Docker-Repo hinzu</text:p>
        </text:list-item>
        <text:list-item>
          <text:p text:style-name="Numbering_20_1_Content"> Installiert die neueste stable Version</text:p>
        </text:list-item>
        <text:list-item>
          <text:p text:style-name="Numbering_20_1_Content_Last"> Installiert alle Plugins (Compose, Buildx)</text:p>
        </text:list-item>
      </text:list>
      <text:p text:style-name="Text_20_body">Fertig. Ein Befehl.</text:p>
      <text:p text:style-name="Text_20_body">Den aktuellen Benutzer zur Gruppe docker hinzufügen, damit er auch als normaler Benutzer auf den Docker-Daemon und die laufenden Container einwirken kann.</text:p>
      <text:p text:style-name="Preformatted_20_Text">sudo usermod -aG docker $USER</text:p>
      <text:p text:style-name="Text_20_body">Dann <text:span text:style-name="Strong_20_Emphasis">einmal ab- und wieder anmelden!</text:span></text:p>
      <text:p text:style-name="Text_20_body">Docker container laufen, aber sie sind nicht sichtbar in <text:span text:style-name="Source_20_Text">docker ps -a</text:span> oder <text:span text:style-name="Source_20_Text">docker images</text:span>? Dann ist docker vielleicht gleichzeitig per <text:span text:style-name="Source_20_Text">apt</text:span> <text:span text:style-name="Strong_20_Emphasis">und</text:span> als snap module installiert? Mit </text:p>
      <text:p text:style-name="Preformatted_20_Text">snap list</text:p>
      <text:p text:style-name="Text_20_body">kann man das überprüfen und ggf. mit</text:p>
      <text:p text:style-name="Preformatted_20_Text">sudo snap remove docker</text:p>
      <text:p text:style-name="Text_20_body">korrigieren</text:p>
      <text:p text:style-name="Text_20_body">log into bash</text:p>
      <text:p text:style-name="Preformatted_20_Text">docker exec -it schnipsl /bin/bash</text:p>
      <text:p text:style-name="Text_20_body">log into bash in einem temporären Container aus einem Image</text:p>
      <text:p text:style-name="Preformatted_20_Text">docker run --rm -it --entrypoint bash &lt;image-id&gt;</text:p>
      <text:p text:style-name="Text_20_body">run a text editor</text:p>
      <text:p text:style-name="Preformatted_20_Text">docker run --name=nano -it --rm -v=schnips-backup:/tmp/myvolume piegsaj/nano nano </text:p>
      <text:p text:style-name="Text_20_body">list content</text:p>
      <text:p text:style-name="Preformatted_20_Text">docker run --rm -i -v=postgres-data:/tmp/myvolume busybox find /tmp/myvolume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search for old container</text:span><text:line-break/>docker <text:span text:style-name="highlight_kw2">ps</text:span> <text:span text:style-name="highlight_re5">-a</text:span><text:line-break/> <text:line-break/><text:span text:style-name="highlight_co0"># remove it</text:span><text:line-break/>docker <text:span text:style-name="highlight_kw2">rm</text:span> dazzling_davinci<text:line-break/><text:span text:style-name="highlight_co0"># find its old image</text:span><text:line-break/>docker images<text:line-break/> <text:line-break/><text:span text:style-name="highlight_co0"># remove it</text:span><text:line-break/>docker rmi 48b7e7bba360<text:line-break/> <text:line-break/><text:span text:style-name="highlight_co0"># create from scratch</text:span><text:line-break/>docker <text:span text:style-name="highlight_re5">-D</text:span> build<text:s text:c="2"/><text:span text:style-name="highlight_re5">-t</text:span> schnipsl:v1 .<text:line-break/> <text:line-break/><text:span text:style-name="highlight_co0">#run it first time</text:span><text:line-break/>docker run <text:span text:style-name="highlight_re5">-i</text:span> <text:span text:style-name="highlight_re5">-v</text:span> schnips-backup:<text:span text:style-name="highlight_sy0">/</text:span>app<text:span text:style-name="highlight_sy0">/</text:span>devices<text:span text:style-name="highlight_sy0">/</text:span>master<text:span text:style-name="highlight_sy0">/</text:span>volumes<text:span text:style-name="highlight_sy0">/</text:span>backup <text:span text:style-name="highlight_re5">-v</text:span> schnips-runtime:<text:span text:style-name="highlight_sy0">/</text:span>app<text:span text:style-name="highlight_sy0">/</text:span>devices<text:span text:style-name="highlight_sy0">/</text:span>master<text:span text:style-name="highlight_sy0">/</text:span>volumes<text:span text:style-name="highlight_sy0">/</text:span>runtime <text:span text:style-name="highlight_re5">--network</text:span>=host 0d72f342e1c2<text:line-break/> <text:line-break/><text:span text:style-name="highlight_co0"># stop it</text:span><text:line-break/>docker stop priceless_pare <text:line-break/> <text:line-break/><text:span text:style-name="highlight_co0"># start it again</text:span><text:line-break/>docker start <text:span text:style-name="highlight_re5">-i</text:span> priceless_pare</text:p>
          </table:table-cell>
        </table:table-row>
      </table:table>
      <text:h text:style-name="Heading_20_2" text:outline-level="2"><text:bookmark-start text:name="__RefHeading___gemeinsames_netzwerk_zwischen_getrennten_docker-compose_2"/><text:bookmark-start text:name="gemeinsames_netzwerk_zwischen_getrennten_docker-compose"/>Gemeinsames Netzwerk zwischen getrennten Docker-Compose<text:bookmark-end text:name="__RefHeading___gemeinsames_netzwerk_zwischen_getrennten_docker-compose_2"/><text:bookmark-end text:name="gemeinsames_netzwerk_zwischen_getrennten_docker-compose"/></text:h>
      <text:p text:style-name="Text_20_body">Komischerweise muß man gemeinsame Netzwerke mit docker global definieren und kann sie dann erst von den Docker-Compose- Instanzen ansprechen?!?</text:p>
      <text:p text:style-name="Preformatted_20_Text">docker network create external-example</text:p>
      <text:p text:style-name="Preformatted_20_Text">version: '3' <text:line-break/>services: <text:line-break/><text:s text:c="2"/>service1: <text:line-break/><text:s text:c="4"/>image: busybox <text:line-break/><text:s text:c="4"/>command: sleep infinity <text:line-break/><text:line-break/>networks: <text:line-break/><text:s text:c="2"/>default: <text:line-break/><text:s text:c="4"/>external: <text:line-break/><text:s text:c="6"/>name: external-example </text:p>
      <text:h text:style-name="Heading_20_2" text:outline-level="2"><text:bookmark-start text:name="__RefHeading___docker_in_einer_unix_client_vm_3"/><text:bookmark-start text:name="docker_in_einer_unix_client_vm"/>Docker in einer Unix Client VM<text:bookmark-end text:name="__RefHeading___docker_in_einer_unix_client_vm_3"/><text:bookmark-end text:name="docker_in_einer_unix_client_vm"/></text:h>
      <text:p text:style-name="Text_20_body">Blöd, wenn man gezwungen ist, unter Windows zu entwickeln, aber keine Docker Desktop Lizenz bezahlt bekommt.</text:p>
      <text:p text:style-name="Text_20_body">Lösungsansatz:</text:p>
      <text:p text:style-name="Text_20_body">Docker in einer Ubuntu VM in Virtualbox laufen lassen und den Entwicklungsordner teilen.</text:p>
      <text:p text:style-name="Text_20_body">Das Teilen findet dann entweder über die grafische Konfugurationsoberfläche von VB statt oder per Kommandozeile <text:note text:id="ftn1" text:note-class="footnote"><text:note-citation text:label="2)">2)</text:note-citation><text:note-body><text:a xlink:type="simple" xlink:href="https://askubuntu.com/questions/161759/how-to-access-a-shared-folder-in-virtualbox" text:style-name="Internet_20_link" text:visited-style-name="Visited_20_Internet_20_Link">https://askubuntu.com/questions/161759/how-to-access-a-shared-folder-in-virtualbox</text:a></text:note-body></text:note> auf dem <text:span text:style-name="Strong_20_Emphasis">Host</text:span>:</text:p>
      <text:p text:style-name="Preformatted_20_Text"> VBoxManage sharedfolder add "VM name" --name sharename --hostpath "C:\test"</text:p>
      <text:p text:style-name="Text_20_body">mit der Option <text:span text:style-name="Source_20_Text">--transient</text:span> bleibt die Verbindung einmalig nur für diese Session, die option <text:span text:style-name="Source_20_Text">--readonly</text:span> macht… guess what..</text:p>
      <text:p text:style-name="Text_20_body">Damit das auch beim Start per Automount funktioniert, muss der Unix User Mitglied der Gruppe vboxsf sein</text:p>
      <text:p text:style-name="Preformatted_20_Text">sudo usermod -aG vboxsf userName</text:p>
      <text:p text:style-name="Text_20_body">mounten dann mit</text:p>
      <text:p text:style-name="Preformatted_20_Text">mkdir /home/&lt;user&gt;/vboxshare<text:line-break/>sudo mount -t vboxsf -o uid=1000,gid=1000 sharename /home/&lt;user&gt;/vboxshare<text:s text:c="2"/></text:p>
      <text:h text:style-name="Heading_20_2" text:outline-level="2"><text:bookmark-start text:name="__RefHeading___docker-compose_mehrere_instanzen_und_umgebungsvariablen_4"/><text:bookmark-start text:name="docker-compose_mehrere_instanzen_und_umgebungsvariablen"/>Docker-Compose, mehrere Instanzen und Umgebungsvariablen<text:bookmark-end text:name="__RefHeading___docker-compose_mehrere_instanzen_und_umgebungsvariablen_4"/><text:bookmark-end text:name="docker-compose_mehrere_instanzen_und_umgebungsvariablen"/></text:h>
      <text:p text:style-name="Text_20_body">Wieder mal ein erfülltes Wochenende…</text:p>
      <text:p text:style-name="Text_20_body">Nach langem Gebastel habe ich begriffen, dass man ein Gebinde aus mehreren Containern mehrmals starten kann, wenn man den -p (–project-name) Parameter verwendet und <text:span text:style-name="Source_20_Text">docker-compose</text:span> dann die Container um dem Projektnamen erweitert, weil sonst bei jedem Start die Container alle gleich heißen und man letztlich keine Neuen startet, sondern nur die bereits gestarteten anspricht.</text:p>
      <text:p text:style-name="Text_20_body">Der Spaß fängt an, wenn die Container ins Filesystem des Hosts gemountet sind, um gemeinsam Konfig- Dateien zu lesen, aber unabhängig Dateien schreiben sollen, ohne sich in die Quere zu kommen - denn leider kann 'docker-compose' in der <text:span text:style-name="Source_20_Text">docker-compose.yml</text:span> den aktuellen Projektnamen nicht als Variable benutzen. Und damit fing das Experimentieren an..</text:p>
      <text:p text:style-name="Text_20_body"><text:span text:style-name="Source_20_Text">Docker-compose</text:span> kann aber Umgebungsvariablen in die Config übernehmen, aber auch da nur zur Manipulation der Werte, aber leider nicht zur Manipulation des Key-Namens.</text:p>
      <text:p text:style-name="Text_20_body">Der Trick ist nun, erst eine Umgebungsvariable zu definieren und die dann <text:span text:style-name="Strong_20_Emphasis">gleichzeitig</text:span> als Projektname <text:span text:style-name="Strong_20_Emphasis">und</text:span> in der Config selber zu benutzen. Da sich hier im Beispiel die unterschiedlichen Instanzen durch den Port unterscheiden sollen, unter dem sie erreichbar sind, ist der Port hier quasi der Schlüssel:</text:p>
      <text:p text:style-name="Preformatted_20_Text">export PORT=8504 ; docker-compose --project-name ${PORT:-8504}<text:s text:c="2"/>up</text:p>
      <text:p text:style-name="Text_20_body">Damit kann man dann zum einen die Verzeichnisse manipulieren, wo die Instanzen ihre Daten speichern sollen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<text:s text:c="2"/>logbook_maria</text:span>:<text:span text:style-name="highlight_co3"><text:line-break/><text:s text:c="4"/>image</text:span><text:span text:style-name="highlight_sy2">: </text:span>mariadb:10<text:span text:style-name="highlight_co4"><text:line-break/><text:s text:c="4"/>volumes</text:span><text:span text:style-name="highlight_sy2">:<text:line-break/></text:span><text:s text:c="6"/>- ./logbookMaria/$<text:span text:style-name="highlight_br0">{</text:span>PORT:-8504<text:span text:style-name="highlight_br0">}</text:span>:/var/lib/mysql</text:p>
          </table:table-cell>
        </table:table-row>
      </table:table>
      <text:p text:style-name="Text_20_body">und man benutzt die Zahl auch gleich für den Port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<text:s text:c="2"/>logbook_nginx</text:span>:<text:span text:style-name="highlight_co4"><text:line-break/><text:s text:c="5"/>ports</text:span><text:span text:style-name="highlight_sy2">:<text:line-break/></text:span><text:s text:c="5"/>- <text:span text:style-name="highlight_st0">"${BINDADRESS:-127.0.0.1}:${PORT:-8504}:80"</text:span></text:p>
          </table:table-cell>
        </table:table-row>
      </table:table>
      <text:p text:style-name="Text_20_body">Und damit's so richtig ins Eingemachte geht: Je nach Syntax sind die Variablen an den verschiedenen neuralgischen Stellen sichtbar- oder eben leider nicht…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iante          </text:p>
          </table:table-cell>
          <table:table-cell office:value-type="string" table:style-name="tableheader">
            <text:p text:style-name="Table_20_Heading">  im Docker Compose Aufruf  </text:p>
          </table:table-cell>
          <table:table-cell office:value-type="string" table:style-name="tableheader">
            <text:p text:style-name="Table_20_Heading">  im <text:span text:style-name="Source_20_Text">docker-config.yml</text:span>  </text:p>
          </table:table-cell>
          <table:table-cell office:value-type="string" table:style-name="tableheader">
            <text:p text:style-name="Table_20_Heading">  im Container selber  </text:p>
          </table:table-cell>
        </table:table-row>
        <table:table-row>
          <table:table-cell office:value-type="string" table:style-name="tablecell">
            <text:p text:style-name="tablealignleft"> VAR=etwas          </text:p>
          </table:table-cell>
          <table:table-cell office:value-type="string" table:style-name="tablecell">
            <text:p text:style-name="tablealigncenter">   X                       </text:p>
          </table:table-cell>
          <table:table-cell office:value-type="string" table:style-name="tablecell">
            <text:p text:style-name="tablealigncenter">            -               </text:p>
          </table:table-cell>
          <table:table-cell office:value-type="string" table:style-name="tablecell">
            <text:p text:style-name="tablealigncenter">       X  </text:p>
          </table:table-cell>
        </table:table-row>
        <table:table-row>
          <table:table-cell office:value-type="string" table:style-name="tablecell">
            <text:p text:style-name="tablealignleft"> export VAR=etwas   </text:p>
          </table:table-cell>
          <table:table-cell office:value-type="string" table:style-name="tablecell">
            <text:p text:style-name="tablealigncenter">   -                       </text:p>
          </table:table-cell>
          <table:table-cell office:value-type="string" table:style-name="tablecell">
            <text:p text:style-name="tablealigncenter">            X               </text:p>
          </table:table-cell>
          <table:table-cell office:value-type="string" table:style-name="tablecell">
            <text:p text:style-name="tablealigncenter">       ?  </text:p>
          </table:table-cell>
        </table:table-row>
        <table:table-row>
          <table:table-cell office:value-type="string" table:style-name="tablecell">
            <text:p text:style-name="tablealignleft"> export VAR=etwas ; </text:p>
          </table:table-cell>
          <table:table-cell office:value-type="string" table:style-name="tablecell">
            <text:p text:style-name="tablealigncenter">   X                       </text:p>
          </table:table-cell>
          <table:table-cell office:value-type="string" table:style-name="tablecell">
            <text:p text:style-name="tablealigncenter">            X               </text:p>
          </table:table-cell>
          <table:table-cell office:value-type="string" table:style-name="tablecell">
            <text:p text:style-name="tablealigncenter">       ?  </text:p>
          </table:table-cell>
        </table:table-row>
      </table:table>
      <text:p text:style-name="Text_20_body">Ich hoffe, ich hab das jetzt so richtig wiedergegeben..</text:p>
      <text:h text:style-name="Heading_20_2" text:outline-level="2"><text:bookmark-start text:name="__RefHeading___unbenutzte_images_loeschen_5"/><text:bookmark-start text:name="unbenutzte_images_loeschen"/>unbenutzte Images löschen<text:bookmark-end text:name="__RefHeading___unbenutzte_images_loeschen_5"/><text:bookmark-end text:name="unbenutzte_images_loeschen"/></text:h>
      <text:p text:style-name="Text_20_body">Wird immer gerne vergessen: Der Befehl, um die Images zu löschen, die keinen Container mehr haben:</text:p>
      <text:p text:style-name="Preformatted_20_Text">docker image prune [-a]</text:p>
      <text:p text:style-name="Text_20_body">Remove all dangling images. If -a is specified, will also remove all images not referenced by any container.</text:p>
      <text:h text:style-name="Heading_20_2" text:outline-level="2"><text:bookmark-start text:name="__RefHeading___docker_2.0_um_den_compose_befehl_ergaenzen_6"/><text:bookmark-start text:name="docker_2.0_um_den_compose_befehl_ergaenzen"/>Docker &lt;2.0 um den Compose Befehl ergänzen<text:bookmark-end text:name="__RefHeading___docker_2.0_um_den_compose_befehl_ergaenzen_6"/><text:bookmark-end text:name="docker_2.0_um_den_compose_befehl_ergaenzen"/></text:h>
      <text:p text:style-name="Text_20_body">Manche Tools (z.B. Python_on_Whales) vertrauen auf das Vorhandensein des <text:span text:style-name="Source_20_Text">docker compose</text:span> Befehls, was aber in vielen Distributionen noch gar nicht unterstützt wird, wo es noch das „pin-kompatible“ <text:span text:style-name="Source_20_Text">docker-compose</text:span> gibt.</text:p>
      <text:p text:style-name="Text_20_body">Zum Glück haben die Docker- Macher aber einen Weg gefunden, ältere Versionen aufzurüsten:</text:p>
      <text:p text:style-name="Text_20_body">&lt;code bash&gt;
# add docker compose for docker version &lt; 2.0
# create the docker plugins directory if it doesn't exist yet
mkdir -p ~/.docker/cli-plugins
# download the CLI into the plugins directory
curl -sSL <text:a xlink:type="simple" xlink:href="https://github.com/docker/compose/releases/download/v2.12.2/docker-compose-linux-x86_64" text:style-name="Internet_20_link" text:visited-style-name="Visited_20_Internet_20_Link">https://github.com/docker/compose/releases/download/v2.12.2/docker-compose-linux-x86_64</text:a> -o ~/.docker/cli-plugins/docker-compose
# make the CLI executable
chmod +x ~/.docker/cli-plugins/docker-compose</text:p>
      <text:p text:style-name="Text_20_body"># and do 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7:46</meta:creation-date>
    <dc:creator>Generated</dc:creator>
    <dc:date>2026-09-12T14::27:46</dc:date>
    <dc:language>en-US</dc:language>
    <meta:editing-cycles>1</meta:editing-cycles>
    <meta:editing-duration>PT0S</meta:editing-duration>
    <dc:title>pc:dockertricks</dc:title>
  </office:meta>
</office:document-meta>
</file>