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ec6c9c803818f54e7d16f0b9b926435.png"/>
  <manifest:file-entry manifest:media-type="image/png" manifest:full-path="Pictures/84c42dd8bf04c7159523024b509e02f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excelxslt"/><text:bookmark-start text:name="__RefHeading___excel_per_xslt_ausfuellen_1"/><text:bookmark-start text:name="excel_per_xslt_ausfuellen"/>Excel per XSLT ausfüllen<text:bookmark-end text:name="__RefHeading___excel_per_xslt_ausfuellen_1"/><text:bookmark-end text:name="excel_per_xslt_ausfuellen"/></text:h>
      <text:p text:style-name="Text_20_body">(mal wieder massiv abgekupfert (diesmal von <text:a xlink:type="simple" xlink:href="http://www.ksaelen.be/wordpresses/dynamicsaxblog/2009/08/using-c-xml-xslt-to-create-excel-spreadsheet/" text:style-name="Internet_20_link" text:visited-style-name="Visited_20_Internet_20_Link">http://www.ksaelen.be/wordpresses/dynamicsaxblog/2009/08/using-c-xml-xslt-to-create-excel-spreadsheet/</text:a>) und Bilder gegen Sourcen ausgetauscht)</text:p>
      <text:h text:style-name="Heading_20_2" text:outline-level="2"><text:bookmark-start text:name="__RefHeading___excel-_template_erstellen_2"/><text:bookmark-start text:name="excel-_template_erstellen"/>Excel- Template erstellen<text:bookmark-end text:name="__RefHeading___excel-_template_erstellen_2"/><text:bookmark-end text:name="excel-_template_erstellen"/></text:h>
      <text:p text:style-name="Text_20_body">Zuerst bastelt man sich die Tabelle so, wie sie später aussehen soll</text:p>
      <text:p text:style-name="Text_20_body"><draw:frame draw:style-name="media" draw:name="0" text:anchor-type="as-char" draw:z-index="0" svg:width="5.2916666666667cm" style:rel-width="100%" svg:height="2.1818720379147cm" style:rel-height="scale"><draw:image xlink:href="Pictures/4ec6c9c803818f54e7d16f0b9b926435.png" xlink:type="simple" xlink:show="embed" xlink:actuate="onLoad"/></draw:frame></text:p>
      <text:p text:style-name="Text_20_body">und benutzt als Speicherformat dann aber „XML- Kalkulationstabelle 2003 (*.xml)“</text:p>
      <text:p text:style-name="Text_20_body"><draw:frame draw:style-name="media" draw:name="1" text:anchor-type="as-char" draw:z-index="1" svg:width="5.2916666666667cm" style:rel-width="100%" svg:height="1.162091503268cm" style:rel-height="scale"><draw:image xlink:href="Pictures/84c42dd8bf04c7159523024b509e02f4.png" xlink:type="simple" xlink:show="embed" xlink:actuate="onLoad"/></draw:frame></text:p>
      <text:h text:style-name="Heading_20_2" text:outline-level="2"><text:bookmark-start text:name="__RefHeading___das_template_tunen_3"/><text:bookmark-start text:name="das_template_tunen"/>Das Template tunen<text:bookmark-end text:name="__RefHeading___das_template_tunen_3"/><text:bookmark-end text:name="das_template_tunen"/></text:h>
      <text:p text:style-name="Text_20_body">Wir öffnen das erzeugte Dokument mit einem (XML-) Editor unserer Wahl und hüllen das ganze Worksheet erstmal in ein Stylesheet- Tag (schliessende Tags am Ende nicht vergessen!)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sc3"><text:span text:style-name="highlight_re1">&lt;?xml</text:span> <text:span text:style-name="highlight_re0">version</text:span>=<text:span text:style-name="highlight_st0">"1.0"</text:span><text:span text:style-name="highlight_re2">?&gt;</text:span></text:span><text:line-break/><text:span text:style-name="highlight_sc3"><text:span text:style-name="highlight_re1">&lt;xsl:stylesheet</text:span> <text:span text:style-name="highlight_re0">version</text:span>=<text:span text:style-name="highlight_st0">"1.0"</text:span> <text:span text:style-name="highlight_re0">xmlns:xsl</text:span>=<text:span text:style-name="highlight_st0">"http://www.w3.org/1999/XSL/Transform"</text:span><text:span text:style-name="highlight_re2">&gt;</text:span></text:span><text:line-break/><text:s text:c="2"/><text:span text:style-name="highlight_sc3"><text:span text:style-name="highlight_re1">&lt;xsl:template</text:span> <text:span text:style-name="highlight_re0">match</text:span>=<text:span text:style-name="highlight_st0">"/"</text:span><text:span text:style-name="highlight_re2">&gt;</text:span></text:span><text:line-break/><text:s text:c="4"/><text:span text:style-name="highlight_sc3"><text:span text:style-name="highlight_re1">&lt;?mso-application</text:span> <text:span text:style-name="highlight_re0">progid</text:span>=<text:span text:style-name="highlight_st0">"Excel.Sheet"</text:span><text:span text:style-name="highlight_re2">?&gt;</text:span></text:span><text:line-break/><text:s text:c="6"/><text:span text:style-name="highlight_sc3"><text:span text:style-name="highlight_re1">&lt;Workbook</text:span> <text:span text:style-name="highlight_re0">xmlns</text:span>=<text:span text:style-name="highlight_st0">"urn:schemas-microsoft-com:office:spreadsheet"</text:span></text:span><text:line-break/><text:span text:style-name="highlight_sc3"><text:s text:c="7"/><text:span text:style-name="highlight_re0">xmlns:o</text:span>=<text:span text:style-name="highlight_st0">"urn:schemas-microsoft-com:office:office"</text:span></text:span><text:line-break/><text:span text:style-name="highlight_sc3"><text:s text:c="7"/><text:span text:style-name="highlight_re0">xmlns:x</text:span>=<text:span text:style-name="highlight_st0">"urn:schemas-microsoft-com:office:excel"</text:span></text:span><text:line-break/><text:span text:style-name="highlight_sc3"><text:s text:c="7"/><text:span text:style-name="highlight_re0">xmlns:ss</text:span>=<text:span text:style-name="highlight_st0">"urn:schemas-microsoft-com:office:spreadsheet"</text:span></text:span><text:line-break/><text:span text:style-name="highlight_sc3"><text:s text:c="7"/><text:span text:style-name="highlight_re0">xmlns:html</text:span>=<text:span text:style-name="highlight_st0">"http://www.w3.org/TR/REC-html40"</text:span><text:span text:style-name="highlight_re2">&gt;</text:span></text:span><text:line-break/> <text:line-break/><text:s text:c="2"/>...<text:line-break/><text:s text:c="4"/><text:span text:style-name="highlight_sc3"><text:span text:style-name="highlight_re1">&lt;/Workbook<text:span text:style-name="highlight_re2">&gt;</text:span></text:span></text:span><text:line-break/> <text:span text:style-name="highlight_sc3"><text:span text:style-name="highlight_re1">&lt;/xsl:template<text:span text:style-name="highlight_re2">&gt;</text:span></text:span></text:span><text:line-break/><text:span text:style-name="highlight_sc3"><text:span text:style-name="highlight_re1">&lt;/xsl:stylesheet<text:span text:style-name="highlight_re2">&gt;</text:span></text:span></text:span></text:p>
          </table:table-cell>
        </table:table-row>
      </table:table>
      <text:p text:style-name="Text_20_body">suchen uns den Bereich mit der Tabelle und den einzelnen Zellen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 text:c="4"/><text:span text:style-name="highlight_sc3"><text:span text:style-name="highlight_re1">&lt;Cell</text:span> <text:span text:style-name="highlight_re0">ss:StyleID</text:span>=<text:span text:style-name="highlight_st0">"s63"</text:span><text:span text:style-name="highlight_re2">&gt;</text:span><text:span text:style-name="highlight_re1">&lt;Data</text:span> <text:span text:style-name="highlight_re0">ss:Type</text:span>=<text:span text:style-name="highlight_st0">"String"</text:span><text:span text:style-name="highlight_re2">&gt;</text:span></text:span>Quantity<text:span text:style-name="highlight_sc3"><text:span text:style-name="highlight_re1">&lt;/Data<text:span text:style-name="highlight_re2">&gt;</text:span></text:span><text:span text:style-name="highlight_re1">&lt;/Cell<text:span text:style-name="highlight_re2">&gt;</text:span></text:span></text:span><text:line-break/><text:s text:c="4"/><text:span text:style-name="highlight_sc3"><text:span text:style-name="highlight_re1">&lt;Cell</text:span> <text:span text:style-name="highlight_re0">ss:StyleID</text:span>=<text:span text:style-name="highlight_st0">"s63"</text:span><text:span text:style-name="highlight_re2">&gt;</text:span><text:span text:style-name="highlight_re1">&lt;Data</text:span> <text:span text:style-name="highlight_re0">ss:Type</text:span>=<text:span text:style-name="highlight_st0">"String"</text:span><text:span text:style-name="highlight_re2">&gt;</text:span></text:span>Part Type<text:span text:style-name="highlight_sc3"><text:span text:style-name="highlight_re1">&lt;/Data<text:span text:style-name="highlight_re2">&gt;</text:span></text:span><text:span text:style-name="highlight_re1">&lt;/Cell<text:span text:style-name="highlight_re2">&gt;</text:span></text:span></text:span><text:line-break/><text:s text:c="4"/><text:span text:style-name="highlight_sc3"><text:span text:style-name="highlight_re1">&lt;Cell</text:span> <text:span text:style-name="highlight_re0">ss:StyleID</text:span>=<text:span text:style-name="highlight_st0">"s63"</text:span><text:span text:style-name="highlight_re2">&gt;</text:span><text:span text:style-name="highlight_re1">&lt;Data</text:span> <text:span text:style-name="highlight_re0">ss:Type</text:span>=<text:span text:style-name="highlight_st0">"String"</text:span><text:span text:style-name="highlight_re2">&gt;</text:span></text:span>CPSC<text:span text:style-name="highlight_sc3"><text:span text:style-name="highlight_re1">&lt;/Data<text:span text:style-name="highlight_re2">&gt;</text:span></text:span><text:span text:style-name="highlight_re1">&lt;/Cell<text:span text:style-name="highlight_re2">&gt;</text:span></text:span></text:span><text:line-break/><text:s text:c="4"/><text:span text:style-name="highlight_sc3"><text:span text:style-name="highlight_re1">&lt;Cell</text:span> <text:span text:style-name="highlight_re0">ss:StyleID</text:span>=<text:span text:style-name="highlight_st0">"s63"</text:span><text:span text:style-name="highlight_re2">&gt;</text:span><text:span text:style-name="highlight_re1">&lt;Data</text:span> <text:span text:style-name="highlight_re0">ss:Type</text:span>=<text:span text:style-name="highlight_st0">"String"</text:span><text:span text:style-name="highlight_re2">&gt;</text:span></text:span>Sequence<text:span text:style-name="highlight_sc3"><text:span text:style-name="highlight_re1">&lt;/Data<text:span text:style-name="highlight_re2">&gt;</text:span></text:span><text:span text:style-name="highlight_re1">&lt;/Cell<text:span text:style-name="highlight_re2">&gt;</text:span></text:span></text:span><text:line-break/><text:s text:c="3"/><text:span text:style-name="highlight_sc3"><text:span text:style-name="highlight_re1">&lt;/Row<text:span text:style-name="highlight_re2">&gt;</text:span></text:span></text:span><text:line-break/><text:s text:c="3"/><text:span text:style-name="highlight_sc3"><text:span text:style-name="highlight_re1">&lt;Row<text:span text:style-name="highlight_re2">&gt;</text:span></text:span></text:span><text:line-break/><text:s text:c="4"/><text:span text:style-name="highlight_sc3"><text:span text:style-name="highlight_re1">&lt;Cell<text:span text:style-name="highlight_re2">&gt;</text:span></text:span><text:span text:style-name="highlight_re1">&lt;Data</text:span> <text:span text:style-name="highlight_re0">ss:Type</text:span>=<text:span text:style-name="highlight_st0">"String"</text:span><text:span text:style-name="highlight_re2">&gt;</text:span></text:span>Data 1<text:span text:style-name="highlight_sc3"><text:span text:style-name="highlight_re1">&lt;/Data<text:span text:style-name="highlight_re2">&gt;</text:span></text:span><text:span text:style-name="highlight_re1">&lt;/Cell<text:span text:style-name="highlight_re2">&gt;</text:span></text:span></text:span><text:line-break/><text:s text:c="4"/><text:span text:style-name="highlight_sc3"><text:span text:style-name="highlight_re1">&lt;Cell<text:span text:style-name="highlight_re2">&gt;</text:span></text:span><text:span text:style-name="highlight_re1">&lt;Data</text:span> <text:span text:style-name="highlight_re0">ss:Type</text:span>=<text:span text:style-name="highlight_st0">"String"</text:span><text:span text:style-name="highlight_re2">&gt;</text:span></text:span>Data 2<text:span text:style-name="highlight_sc3"><text:span text:style-name="highlight_re1">&lt;/Data<text:span text:style-name="highlight_re2">&gt;</text:span></text:span><text:span text:style-name="highlight_re1">&lt;/Cell<text:span text:style-name="highlight_re2">&gt;</text:span></text:span></text:span><text:line-break/><text:s text:c="4"/><text:span text:style-name="highlight_sc3"><text:span text:style-name="highlight_re1">&lt;Cell<text:span text:style-name="highlight_re2">&gt;</text:span></text:span><text:span text:style-name="highlight_re1">&lt;Data</text:span> <text:span text:style-name="highlight_re0">ss:Type</text:span>=<text:span text:style-name="highlight_st0">"String"</text:span><text:span text:style-name="highlight_re2">&gt;</text:span></text:span>Data 3<text:span text:style-name="highlight_sc3"><text:span text:style-name="highlight_re1">&lt;/Data<text:span text:style-name="highlight_re2">&gt;</text:span></text:span><text:span text:style-name="highlight_re1">&lt;/Cell<text:span text:style-name="highlight_re2">&gt;</text:span></text:span></text:span><text:line-break/><text:s text:c="4"/><text:span text:style-name="highlight_sc3"><text:span text:style-name="highlight_re1">&lt;Cell<text:span text:style-name="highlight_re2">&gt;</text:span></text:span><text:span text:style-name="highlight_re1">&lt;Data</text:span> <text:span text:style-name="highlight_re0">ss:Type</text:span>=<text:span text:style-name="highlight_st0">"String"</text:span><text:span text:style-name="highlight_re2">&gt;</text:span></text:span>Data 4<text:span text:style-name="highlight_sc3"><text:span text:style-name="highlight_re1">&lt;/Data<text:span text:style-name="highlight_re2">&gt;</text:span></text:span><text:span text:style-name="highlight_re1">&lt;/Cell<text:span text:style-name="highlight_re2">&gt;</text:span></text:span></text:span><text:line-break/><text:s text:c="4"/><text:span text:style-name="highlight_sc3"><text:span text:style-name="highlight_re1">&lt;Cell<text:span text:style-name="highlight_re2">&gt;</text:span></text:span><text:span text:style-name="highlight_re1">&lt;Data</text:span> <text:span text:style-name="highlight_re0">ss:Type</text:span>=<text:span text:style-name="highlight_st0">"String"</text:span><text:span text:style-name="highlight_re2">&gt;</text:span></text:span>Data 5<text:span text:style-name="highlight_sc3"><text:span text:style-name="highlight_re1">&lt;/Data<text:span text:style-name="highlight_re2">&gt;</text:span></text:span><text:span text:style-name="highlight_re1">&lt;/Cell<text:span text:style-name="highlight_re2">&gt;</text:span></text:span></text:span><text:line-break/><text:s text:c="4"/><text:span text:style-name="highlight_sc3"><text:span text:style-name="highlight_re1">&lt;Cell<text:span text:style-name="highlight_re2">&gt;</text:span></text:span><text:span text:style-name="highlight_re1">&lt;Data</text:span> <text:span text:style-name="highlight_re0">ss:Type</text:span>=<text:span text:style-name="highlight_st0">"String"</text:span><text:span text:style-name="highlight_re2">&gt;</text:span></text:span>Data 6<text:span text:style-name="highlight_sc3"><text:span text:style-name="highlight_re1">&lt;/Data<text:span text:style-name="highlight_re2">&gt;</text:span></text:span><text:span text:style-name="highlight_re1">&lt;/Cell<text:span text:style-name="highlight_re2">&gt;</text:span></text:span></text:span><text:line-break/><text:s text:c="4"/><text:span text:style-name="highlight_sc3"><text:span text:style-name="highlight_re1">&lt;Cell<text:span text:style-name="highlight_re2">&gt;</text:span></text:span><text:span text:style-name="highlight_re1">&lt;Data</text:span> <text:span text:style-name="highlight_re0">ss:Type</text:span>=<text:span text:style-name="highlight_st0">"String"</text:span><text:span text:style-name="highlight_re2">&gt;</text:span></text:span>Data 7<text:span text:style-name="highlight_sc3"><text:span text:style-name="highlight_re1">&lt;/Data<text:span text:style-name="highlight_re2">&gt;</text:span></text:span><text:span text:style-name="highlight_re1">&lt;/Cell<text:span text:style-name="highlight_re2">&gt;</text:span></text:span></text:span><text:line-break/><text:s text:c="4"/><text:span text:style-name="highlight_sc3"><text:span text:style-name="highlight_re1">&lt;Cell<text:span text:style-name="highlight_re2">&gt;</text:span></text:span><text:span text:style-name="highlight_re1">&lt;Data</text:span> <text:span text:style-name="highlight_re0">ss:Type</text:span>=<text:span text:style-name="highlight_st0">"String"</text:span><text:span text:style-name="highlight_re2">&gt;</text:span></text:span>Data 8<text:span text:style-name="highlight_sc3"><text:span text:style-name="highlight_re1">&lt;/Data<text:span text:style-name="highlight_re2">&gt;</text:span></text:span><text:span text:style-name="highlight_re1">&lt;/Cell<text:span text:style-name="highlight_re2">&gt;</text:span></text:span></text:span><text:line-break/><text:s text:c="4"/><text:span text:style-name="highlight_sc3"><text:span text:style-name="highlight_re1">&lt;Cell<text:span text:style-name="highlight_re2">&gt;</text:span></text:span><text:span text:style-name="highlight_re1">&lt;Data</text:span> <text:span text:style-name="highlight_re0">ss:Type</text:span>=<text:span text:style-name="highlight_st0">"String"</text:span><text:span text:style-name="highlight_re2">&gt;</text:span></text:span>Data 9<text:span text:style-name="highlight_sc3"><text:span text:style-name="highlight_re1">&lt;/Data<text:span text:style-name="highlight_re2">&gt;</text:span></text:span><text:span text:style-name="highlight_re1">&lt;/Cell<text:span text:style-name="highlight_re2">&gt;</text:span></text:span></text:span><text:line-break/><text:s text:c="4"/><text:span text:style-name="highlight_sc3"><text:span text:style-name="highlight_re1">&lt;Cell<text:span text:style-name="highlight_re2">&gt;</text:span></text:span><text:span text:style-name="highlight_re1">&lt;Data</text:span> <text:span text:style-name="highlight_re0">ss:Type</text:span>=<text:span text:style-name="highlight_st0">"String"</text:span><text:span text:style-name="highlight_re2">&gt;</text:span></text:span>Data 10<text:span text:style-name="highlight_sc3"><text:span text:style-name="highlight_re1">&lt;/Data<text:span text:style-name="highlight_re2">&gt;</text:span></text:span><text:span text:style-name="highlight_re1">&lt;/Cell<text:span text:style-name="highlight_re2">&gt;</text:span></text:span></text:span><text:line-break/><text:s text:c="4"/><text:span text:style-name="highlight_sc3"><text:span text:style-name="highlight_re1">&lt;Cell<text:span text:style-name="highlight_re2">&gt;</text:span></text:span><text:span text:style-name="highlight_re1">&lt;Data</text:span> <text:span text:style-name="highlight_re0">ss:Type</text:span>=<text:span text:style-name="highlight_st0">"String"</text:span><text:span text:style-name="highlight_re2">&gt;</text:span></text:span>Data 11<text:span text:style-name="highlight_sc3"><text:span text:style-name="highlight_re1">&lt;/Data<text:span text:style-name="highlight_re2">&gt;</text:span></text:span><text:span text:style-name="highlight_re1">&lt;/Cell<text:span text:style-name="highlight_re2">&gt;</text:span></text:span></text:span><text:line-break/><text:s text:c="4"/><text:span text:style-name="highlight_sc3"><text:span text:style-name="highlight_re1">&lt;Cell<text:span text:style-name="highlight_re2">&gt;</text:span></text:span><text:span text:style-name="highlight_re1">&lt;Data</text:span> <text:span text:style-name="highlight_re0">ss:Type</text:span>=<text:span text:style-name="highlight_st0">"String"</text:span><text:span text:style-name="highlight_re2">&gt;</text:span></text:span>Data 12<text:span text:style-name="highlight_sc3"><text:span text:style-name="highlight_re1">&lt;/Data<text:span text:style-name="highlight_re2">&gt;</text:span></text:span><text:span text:style-name="highlight_re1">&lt;/Cell<text:span text:style-name="highlight_re2">&gt;</text:span></text:span></text:span><text:line-break/><text:s text:c="4"/><text:span text:style-name="highlight_sc3"><text:span text:style-name="highlight_re1">&lt;Cell<text:span text:style-name="highlight_re2">&gt;</text:span></text:span><text:span text:style-name="highlight_re1">&lt;Data</text:span> <text:span text:style-name="highlight_re0">ss:Type</text:span>=<text:span text:style-name="highlight_st0">"String"</text:span><text:span text:style-name="highlight_re2">&gt;</text:span></text:span>Data 13<text:span text:style-name="highlight_sc3"><text:span text:style-name="highlight_re1">&lt;/Data<text:span text:style-name="highlight_re2">&gt;</text:span></text:span><text:span text:style-name="highlight_re1">&lt;/Cell<text:span text:style-name="highlight_re2">&gt;</text:span></text:span></text:span><text:line-break/><text:s text:c="3"/><text:span text:style-name="highlight_sc3"><text:span text:style-name="highlight_re1">&lt;/Row<text:span text:style-name="highlight_re2">&gt;</text:span></text:span></text:span><text:line-break/><text:s text:c="2"/><text:span text:style-name="highlight_sc3"><text:span text:style-name="highlight_re1">&lt;/Table<text:span text:style-name="highlight_re2">&gt;</text:span></text:span></text:span></text:p>
          </table:table-cell>
        </table:table-row>
      </table:table>
      <text:p text:style-name="Text_20_body">und ersetzen die gesamte Daten-„Row“ durch ein XSLT- Konstrukt, was dort dynamisch dann neue Datenreihen erzeugt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...<text:line-break/><text:s text:c="12"/><text:span text:style-name="highlight_sc3"><text:span text:style-name="highlight_re1">&lt;Cell</text:span> <text:span text:style-name="highlight_re0">ss:StyleID</text:span>=<text:span text:style-name="highlight_st0">"s63"</text:span><text:span text:style-name="highlight_re2">&gt;</text:span><text:span text:style-name="highlight_re1">&lt;Data</text:span> <text:span text:style-name="highlight_re0">ss:Type</text:span>=<text:span text:style-name="highlight_st0">"String"</text:span><text:span text:style-name="highlight_re2">&gt;</text:span></text:span>CPSC<text:span text:style-name="highlight_sc3"><text:span text:style-name="highlight_re1">&lt;/Data<text:span text:style-name="highlight_re2">&gt;</text:span></text:span><text:span text:style-name="highlight_re1">&lt;/Cell<text:span text:style-name="highlight_re2">&gt;</text:span></text:span></text:span><text:line-break/><text:s text:c="12"/><text:span text:style-name="highlight_sc3"><text:span text:style-name="highlight_re1">&lt;Cell</text:span> <text:span text:style-name="highlight_re0">ss:StyleID</text:span>=<text:span text:style-name="highlight_st0">"s63"</text:span><text:span text:style-name="highlight_re2">&gt;</text:span><text:span text:style-name="highlight_re1">&lt;Data</text:span> <text:span text:style-name="highlight_re0">ss:Type</text:span>=<text:span text:style-name="highlight_st0">"String"</text:span><text:span text:style-name="highlight_re2">&gt;</text:span></text:span>Sequence<text:span text:style-name="highlight_sc3"><text:span text:style-name="highlight_re1">&lt;/Data<text:span text:style-name="highlight_re2">&gt;</text:span></text:span><text:span text:style-name="highlight_re1">&lt;/Cell<text:span text:style-name="highlight_re2">&gt;</text:span></text:span></text:span><text:line-break/><text:s text:c="10"/><text:span text:style-name="highlight_sc3"><text:span text:style-name="highlight_re1">&lt;/Row<text:span text:style-name="highlight_re2">&gt;</text:span></text:span></text:span><text:line-break/><text:s text:c="10"/><text:span text:style-name="highlight_sc3"><text:span text:style-name="highlight_re1">&lt;xsl:for-each</text:span> <text:span text:style-name="highlight_re0">select</text:span>=<text:span text:style-name="highlight_st0">"root/item"</text:span><text:span text:style-name="highlight_re2">&gt;</text:span></text:span><text:line-break/><text:s text:c="12"/><text:span text:style-name="highlight_sc3"><text:span text:style-name="highlight_re1">&lt;Row<text:span text:style-name="highlight_re2">&gt;</text:span></text:span></text:span><text:line-break/><text:s text:c="14"/><text:span text:style-name="highlight_sc3"><text:span text:style-name="highlight_re1">&lt;Cell<text:span text:style-name="highlight_re2">&gt;</text:span></text:span></text:span><text:line-break/><text:s text:c="16"/><text:span text:style-name="highlight_sc3"><text:span text:style-name="highlight_re1">&lt;Data</text:span> <text:span text:style-name="highlight_re0">ss:Type</text:span>=<text:span text:style-name="highlight_st0">"String"</text:span><text:span text:style-name="highlight_re2">&gt;</text:span></text:span><text:line-break/><text:s text:c="18"/><text:span text:style-name="highlight_sc3"><text:span text:style-name="highlight_re1">&lt;xsl:value-of</text:span> <text:span text:style-name="highlight_re0">select</text:span>=<text:span text:style-name="highlight_st0">"source"</text:span> <text:span text:style-name="highlight_re2">/&gt;</text:span></text:span><text:line-break/><text:s text:c="16"/><text:span text:style-name="highlight_sc3"><text:span text:style-name="highlight_re1">&lt;/Data<text:span text:style-name="highlight_re2">&gt;</text:span></text:span></text:span><text:line-break/><text:s text:c="14"/><text:span text:style-name="highlight_sc3"><text:span text:style-name="highlight_re1">&lt;/Cell<text:span text:style-name="highlight_re2">&gt;</text:span></text:span></text:span><text:line-break/><text:s text:c="14"/>....<text:line-break/><text:s text:c="14"/>....<text:line-break/><text:s text:c="14"/><text:span text:style-name="highlight_sc3"><text:span text:style-name="highlight_re1">&lt;Cell<text:span text:style-name="highlight_re2">&gt;</text:span></text:span></text:span><text:line-break/><text:s text:c="16"/><text:span text:style-name="highlight_sc3"><text:span text:style-name="highlight_re1">&lt;Data</text:span> <text:span text:style-name="highlight_re0">ss:Type</text:span>=<text:span text:style-name="highlight_st0">"String"</text:span><text:span text:style-name="highlight_re2">&gt;</text:span></text:span><text:line-break/><text:s text:c="18"/><text:span text:style-name="highlight_sc3"><text:span text:style-name="highlight_re1">&lt;xsl:value-of</text:span> <text:span text:style-name="highlight_re0">select</text:span>=<text:span text:style-name="highlight_st0">"sequence"</text:span> <text:span text:style-name="highlight_re2">/&gt;</text:span></text:span><text:line-break/><text:s text:c="16"/><text:span text:style-name="highlight_sc3"><text:span text:style-name="highlight_re1">&lt;/Data<text:span text:style-name="highlight_re2">&gt;</text:span></text:span></text:span><text:line-break/><text:s text:c="14"/><text:span text:style-name="highlight_sc3"><text:span text:style-name="highlight_re1">&lt;/Cell<text:span text:style-name="highlight_re2">&gt;</text:span></text:span></text:span><text:line-break/><text:s text:c="12"/><text:span text:style-name="highlight_sc3"><text:span text:style-name="highlight_re1">&lt;/Row<text:span text:style-name="highlight_re2">&gt;</text:span></text:span></text:span><text:line-break/><text:s text:c="10"/><text:span text:style-name="highlight_sc3"><text:span text:style-name="highlight_re1">&lt;/xsl:for-each<text:span text:style-name="highlight_re2">&gt;</text:span></text:span></text:span><text:line-break/><text:s text:c="8"/><text:span text:style-name="highlight_sc3"><text:span text:style-name="highlight_re1">&lt;/Table<text:span text:style-name="highlight_re2">&gt;</text:span></text:span></text:span></text:p>
          </table:table-cell>
        </table:table-row>
      </table:table>
      <text:p text:style-name="Text_20_body">Zum Schluss müssen wir noch in der <text:span text:style-name="Source_20_Text">Table</text:span> Node das Attribut „ExpandedRowCount“ löschen, sonst will Excel das spätere Resultat nicht öffnen - siehe hier: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 <text:span text:style-name="highlight_sc3"><text:span text:style-name="highlight_re1">&lt;Table</text:span> <text:span text:style-name="highlight_re0">ss:ExpandedColumnCount</text:span>=<text:span text:style-name="highlight_st0">"13"</text:span> <text:span text:style-name="highlight_re0">ss:ExpandedRowCount</text:span>=<text:span text:style-name="highlight_st0">"5"</text:span> <text:span text:style-name="highlight_re0">x:FullColumns</text:span>=<text:span text:style-name="highlight_st0">"1"</text:span></text:span><text:line-break/><text:span text:style-name="highlight_sc3"><text:s text:c="3"/><text:span text:style-name="highlight_re0">x:FullRows</text:span>=<text:span text:style-name="highlight_st0">"1"</text:span> <text:span text:style-name="highlight_re0">ss:DefaultColumnWidth</text:span>=<text:span text:style-name="highlight_st0">"60"</text:span> <text:span text:style-name="highlight_re0">ss:DefaultRowHeight</text:span>=<text:span text:style-name="highlight_st0">"15"</text:span><text:span text:style-name="highlight_re2">&gt;</text:span></text:span></text:p>
          </table:table-cell>
        </table:table-row>
      </table:table>
      <text:p text:style-name="Text_20_body">Und weil die Datei ja nun ein XSLT- Template ist, speichern wir das mit der Endung *.xsl.</text:p>
      <text:h text:style-name="Heading_20_2" text:outline-level="2"><text:bookmark-start text:name="__RefHeading___tabelle_mit_daten_fuellen_4"/><text:bookmark-start text:name="tabelle_mit_daten_fuellen"/>Tabelle mit Daten füllen<text:bookmark-end text:name="__RefHeading___tabelle_mit_daten_fuellen_4"/><text:bookmark-end text:name="tabelle_mit_daten_fuellen"/></text:h>
      <text:p text:style-name="Text_20_body">Nach der obigen Bearbeitung ist die fertige Datei nun eine ganz normale XSLT Transformationsanweisung und kann mit jedem der gängigen XSL- Transformationstools mit XML- Daten gefüllt werden; damit Excel allerdings beim Laden das Format akzeptiert, muss die Endung .xml sein.</text:p>
      <text:p text:style-name="Text_20_body">Hier mal beispielhaft mit C#: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kw1">var</text:span> myXslTrans <text:span text:style-name="highlight_sy0">=</text:span> <text:a xlink:type="simple" xlink:href="http://www.google.com/search?q=new+msdn.microsoft.com" text:style-name="Internet_20_link" text:visited-style-name="Visited_20_Internet_20_Link"><text:span text:style-name="highlight_kw3">new</text:span></text:a> XslCompiledTransform<text:span text:style-name="highlight_br0">(</text:span><text:span text:style-name="highlight_br0">)</text:span><text:span text:style-name="highlight_sy0">;</text:span> <text:line-break/>myXslTrans<text:span text:style-name="highlight_sy0">.</text:span><text:span text:style-name="highlight_me1">Load</text:span><text:span text:style-name="highlight_br0">(</text:span><text:span text:style-name="highlight_st0">"stylesheet.xsl"</text:span><text:span text:style-name="highlight_br0">)</text:span><text:span text:style-name="highlight_sy0">;</text:span> <text:line-break/>myXslTrans<text:span text:style-name="highlight_sy0">.</text:span><text:span text:style-name="highlight_me1">Transform</text:span><text:span text:style-name="highlight_br0">(</text:span><text:span text:style-name="highlight_st0">"source.xml"</text:span>, <text:span text:style-name="highlight_st0">"result.xml"</text:span><text:span text:style-name="highlight_br0">)</text:span><text:span text:style-name="highlight_sy0">;</text:span></text:p>
          </table:table-cell>
        </table:table-row>
      </table:table>
      <text:p text:style-name="Text_20_body">oder VB.NET: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<text:span text:style-name="highlight_kw1">With</text:span> <text:span text:style-name="highlight_kw1">New</text:span> XslCompiledTransform<text:span text:style-name="highlight_br0">(</text:span><text:span text:style-name="highlight_br0">)</text:span><text:line-break/><text:s text:c="4"/><text:span text:style-name="highlight_sy0">.</text:span><text:span text:style-name="highlight_me1">Load</text:span><text:span text:style-name="highlight_br0">(</text:span><text:span text:style-name="highlight_st0">"stylesheet.xsl"</text:span><text:span text:style-name="highlight_br0">)</text:span><text:line-break/><text:s text:c="4"/><text:span text:style-name="highlight_sy0">.</text:span><text:span text:style-name="highlight_me1">Transform</text:span><text:span text:style-name="highlight_br0">(</text:span><text:span text:style-name="highlight_st0">"source.xml"</text:span>, <text:span text:style-name="highlight_st0">"result.xml"</text:span><text:span text:style-name="highlight_br0">)</text:span><text:line-break/><text:span text:style-name="highlight_kw1">End</text:span> <text:span text:style-name="highlight_kw1">With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8::49:11</meta:creation-date>
    <dc:creator>Generated</dc:creator>
    <dc:date>2026-09-14T18::49:11</dc:date>
    <dc:language>en-US</dc:language>
    <meta:editing-cycles>1</meta:editing-cycles>
    <meta:editing-duration>PT0S</meta:editing-duration>
    <dc:title>pc:excelxslt</dc:title>
  </office:meta>
</office:document-meta>
</file>