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cdd8dae8cf45c1da38e5eabc88fa29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git"/><text:bookmark-start text:name="__RefHeading___git_tricks_1"/><text:bookmark-start text:name="git_tricks"/>Git Tricks<text:bookmark-end text:name="__RefHeading___git_tricks_1"/><text:bookmark-end text:name="git_tricks"/></text:h>
      <text:h text:style-name="Heading_20_2" text:outline-level="2"><text:bookmark-start text:name="__RefHeading___aktuellen_branch_im_command_prompt_anzeigen_2"/><text:bookmark-start text:name="aktuellen_branch_im_command_prompt_anzeigen"/>Aktuellen Branch im Command Prompt anzeigen<text:bookmark-end text:name="__RefHeading___aktuellen_branch_im_command_prompt_anzeigen_2"/><text:bookmark-end text:name="aktuellen_branch_im_command_prompt_anzeigen"/></text:h>
      <text:p text:style-name="Text_20_body">passenden Code-Schnipsel als „Raw“  von <text:a xlink:type="simple" xlink:href="https://github.com/git/git/blob/8976500cbbb13270398d3b3e07a17b8cc7bff43f/contrib/completion/git-prompt.sh" text:style-name="Internet_20_link" text:visited-style-name="Visited_20_Internet_20_Link">Github</text:a> downloaden und abspeichern</text:p>
      <text:p text:style-name="Text_20_body">an die <text:span text:style-name="Source_20_Text">.bashrc</text:span> die folgende Zeile anhängen</text:p>
      <text:p text:style-name="Preformatted_20_Text">source ~/bin/git-prompt.sh</text:p>
      <text:p text:style-name="Text_20_body">und die Zeilen zum Setzen des Prompts abändern:</text:p>
      <table:table table:style-name="Table">
        <table:table-column table:style-name="odt_auto_style_table_column_1_1"/>
        <table:table-row>
          <table:table-cell office:value-type="string" table:style-name="tablecell">
            <text:p text:style-name="Preformatted_20_Text"><text:span text:style-name="highlight_kw1">if</text:span> <text:span text:style-name="highlight_br0">[</text:span> <text:span text:style-name="highlight_st0">"<text:span text:style-name="highlight_es2">$color_prompt</text:span>"</text:span> = <text:span text:style-name="highlight_kw2">yes</text:span> <text:span text:style-name="highlight_br0">]</text:span>; <text:span text:style-name="highlight_kw1">then</text:span><text:line-break/><text:s text:c="4"/><text:span text:style-name="highlight_co0">#PS1='${debian_chroot:+($debian_chroot)}\[\033[01;32m\]\u@\h\[\033[00m\]:\[\033[01;34m\]\w\[\033[00m\]\$ '</text:span><text:line-break/><text:s text:c="4"/><text:span text:style-name="highlight_re2">PS1</text:span>=<text:span text:style-name="highlight_st_h">'${debian_chroot:+($debian_chroot)}\[\033[01;32m\]\u@\h\[\033[00m\]:\[\033[01;34m\]\w\[\033[00m\]$(__git_ps1 " (%s)")]\$ '</text:span><text:line-break/><text:span text:style-name="highlight_kw1">else</text:span><text:line-break/><text:s text:c="4"/><text:span text:style-name="highlight_co0">#PS1='${debian_chroot:+($debian_chroot)}\u@\h:\w\$ '</text:span><text:line-break/><text:s text:c="4"/><text:span text:style-name="highlight_re2">PS1</text:span>=<text:span text:style-name="highlight_st_h">'${debian_chroot:+($debian_chroot)}\u@\h:\w$(__git_ps1 " (%s)")\$ '</text:span><text:line-break/><text:span text:style-name="highlight_kw1">fi</text:span></text:p>
          </table:table-cell>
        </table:table-row>
      </table:table>
      <text:p text:style-name="Text_20_body">oder noch einfacher (<text:a xlink:type="simple" xlink:href="https://coderwall.com/p/fasnya/add-git-branch-name-to-bash-prompt" text:style-name="Internet_20_link" text:visited-style-name="Visited_20_Internet_20_Link">https://coderwall.com/p/fasnya/add-git-branch-name-to-bash-prompt</text:a>)</text:p>
      <text:p text:style-name="Text_20_body">Add following lines to your ~/.bash_profile</text:p>
      <table:table table:style-name="Table">
        <table:table-column table:style-name="odt_auto_style_table_column_2_1"/>
        <table:table-row>
          <table:table-cell office:value-type="string" table:style-name="tablecell">
            <text:p text:style-name="Preformatted_20_Text">parse_git_branch<text:span text:style-name="highlight_br0">(</text:span><text:span text:style-name="highlight_br0">)</text:span> <text:span text:style-name="highlight_br0">{</text:span><text:line-break/><text:s text:c="5"/><text:span text:style-name="highlight_kw2">git branch</text:span> <text:span text:style-name="highlight_nu0">2</text:span><text:span text:style-name="highlight_sy0">&gt;</text:span> <text:span text:style-name="highlight_sy0">/</text:span>dev<text:span text:style-name="highlight_sy0">/</text:span>null <text:span text:style-name="highlight_sy0">|</text:span> <text:span text:style-name="highlight_kw2">sed</text:span> <text:span text:style-name="highlight_re5">-e</text:span> <text:span text:style-name="highlight_st_h">'/^[^*]/d'</text:span> <text:span text:style-name="highlight_re5">-e</text:span> <text:span text:style-name="highlight_st_h">'s/* \(.*\)/ (\1)/'</text:span><text:line-break/><text:span text:style-name="highlight_br0">}</text:span><text:line-break/><text:span text:style-name="highlight_kw3">export</text:span> <text:span text:style-name="highlight_re2">PS1</text:span>=<text:span text:style-name="highlight_st0">"\u@\h \[\033[32m\]\w\[\033[33m\]<text:span text:style-name="highlight_es1">\$</text:span>(parse_git_branch)\[\033[00m\] $ "</text:span></text:p>
          </table:table-cell>
        </table:table-row>
      </table:table>
      <text:h text:style-name="Heading_20_2" text:outline-level="2"><text:bookmark-start text:name="__RefHeading___lokale_aenderungen_beim_pull_ueberschreiben_3"/><text:bookmark-start text:name="lokale_aenderungen_beim_pull_ueberschreiben"/>Lokale Änderungen beim Pull überschreiben<text:bookmark-end text:name="__RefHeading___lokale_aenderungen_beim_pull_ueberschreiben_3"/><text:bookmark-end text:name="lokale_aenderungen_beim_pull_ueberschreiben"/></text:h>
      <text:p text:style-name="Text_20_body">Dieser Befehl überschreibt alle lokalen Modifikationen mit dem Stand vom Repository</text:p>
      <text:p text:style-name="Preformatted_20_Text">git pull -s recursive -X theirs</text:p>
      <text:h text:style-name="Heading_20_2" text:outline-level="2"><text:bookmark-start text:name="__RefHeading___lokale_aenderungen_beim_pull_behalten_4"/><text:bookmark-start text:name="lokale_aenderungen_beim_pull_behalten"/>Lokale Änderungen beim Pull behalten<text:bookmark-end text:name="__RefHeading___lokale_aenderungen_beim_pull_behalten_4"/><text:bookmark-end text:name="lokale_aenderungen_beim_pull_behalten"/></text:h>
      <text:p text:style-name="Text_20_body">Diese Sequenz dagegen zieht erst den Stand vom Server, aber um ihn dann mit den lokalen Änderungen zu überschreiben</text:p>
      <table:table table:style-name="Table">
        <table:table-column table:style-name="odt_auto_style_table_column_3_1"/>
        <table:table-row>
          <table:table-cell office:value-type="string" table:style-name="tablecell">
            <text:p text:style-name="Preformatted_20_Text"><text:span text:style-name="highlight_co0"># fetch from the default remote, origin</text:span><text:line-break/><text:span text:style-name="highlight_kw2">git fetch</text:span><text:line-break/><text:span text:style-name="highlight_co0"># create a branch at your current master</text:span><text:line-break/><text:span text:style-name="highlight_kw2">git branch</text:span> old-master<text:line-break/><text:span text:style-name="highlight_co0"># reset to origin's master</text:span><text:line-break/><text:span text:style-name="highlight_kw2">git reset</text:span> <text:span text:style-name="highlight_re5">--hard</text:span> origin<text:span text:style-name="highlight_sy0">/</text:span>master<text:line-break/><text:span text:style-name="highlight_co0"># merge your old master, keeping "our" (origin/master's) content</text:span><text:line-break/><text:span text:style-name="highlight_kw2">git merge</text:span> <text:span text:style-name="highlight_re5">-s</text:span> ours old-master</text:p>
          </table:table-cell>
        </table:table-row>
      </table:table>
      <text:h text:style-name="Heading_20_2" text:outline-level="2"><text:bookmark-start text:name="__RefHeading___lokale_aenderungen_komplett_entfernen_5"/><text:bookmark-start text:name="lokale_aenderungen_komplett_entfernen"/>Lokale Änderungen komplett entfernen<text:bookmark-end text:name="__RefHeading___lokale_aenderungen_komplett_entfernen_5"/><text:bookmark-end text:name="lokale_aenderungen_komplett_entfernen"/></text:h>
      <text:p text:style-name="Text_20_body">Die Standard- Variante:</text:p>
      <table:table table:style-name="Table">
        <table:table-column table:style-name="odt_auto_style_table_column_4_1"/>
        <table:table-row>
          <table:table-cell office:value-type="string" table:style-name="tablecell">
            <text:p text:style-name="Preformatted_20_Text"><text:span text:style-name="highlight_co0"># fetch from the default remote, origin</text:span><text:line-break/><text:span text:style-name="highlight_kw2">git fetch</text:span><text:line-break/><text:span text:style-name="highlight_co0"># reset your current branch (master) to origin's master</text:span><text:line-break/><text:span text:style-name="highlight_kw2">git reset</text:span> <text:span text:style-name="highlight_re5">--hard</text:span> origin<text:span text:style-name="highlight_sy0">/</text:span>master</text:p>
          </table:table-cell>
        </table:table-row>
      </table:table>
      <text:h text:style-name="Heading_20_2" text:outline-level="2"><text:bookmark-start text:name="__RefHeading___dry_run_eines_merge_6"/><text:bookmark-start text:name="dry_run_eines_merge"/>"Dry Run" eines Merge<text:bookmark-end text:name="__RefHeading___dry_run_eines_merge_6"/><text:bookmark-end text:name="dry_run_eines_merge"/></text:h>
      <text:p text:style-name="Text_20_body">Wie man weiß, kann ein Merge so richtig in die Hose gehen, wenn Files unterschiedlich sind, mit denen man gar nicht gerechnet hat. Nun hat git von Haus aus keinen „dry-run merge“ Befehl, aber mit etwas Kommandozeilenakrobatik bekommt man einen Diff auf die Unterschiede, die man dann per grep abklopfen kann, ob es einen Merge- Knall gibt oder das Ganze kollosionsfrei über die Bühne geht.</text:p>
      <text:p text:style-name="Text_20_body">Im Einzelnen:</text:p>
      <text:list text:style-name="List_20_1" text:continue-numbering="false">
        <text:list-item>
          <text:p text:style-name="List_20_1_Content_First"> <text:span text:style-name="Source_20_Text">git fetch origin master</text:span> holt erstmal den letzten Stand auf die lokale Platte</text:p>
        </text:list-item>
        <text:list-item>
          <text:p text:style-name="List_20_1_Content"> <text:span text:style-name="Source_20_Text">git merge-base FETCH_HEAD master</text:span> liefert den commit-Hash, wo beide Branches getrennt wurden</text:p>
        </text:list-item>
        <text:list-item>
          <text:p text:style-name="List_20_1_Content"> <text:span text:style-name="Source_20_Text">git merge-tree mergebase master FETCH_HEAD</text:span> (mergebase ist die ID aus dem vorherigen Schritt)</text:p>
        </text:list-item>
        <text:list-item>
          <text:p text:style-name="List_20_1_Content_Last"> ein <text:span text:style-name="Source_20_Text"> | grep -A3 „changed in both“</text:span> holt dann die Annmerkungen raus, wo Files kollidieren</text:p>
        </text:list-item>
      </text:list>
      <text:p text:style-name="Text_20_body">Als Einzeiler wird daraus dann ein <text:span text:style-name="Source_20_Text">git merge-tree `git merge-base FETCH_HEAD development` FETCH_HEAD development | grep -A3 „changed in both“</text:span></text:p>
      <text:h text:style-name="Heading_20_2" text:outline-level="2"><text:bookmark-start text:name="__RefHeading___merge_ours_und_theirs_7"/><text:bookmark-start text:name="merge_ours_und_theirs"/>Merge "Ours" und "Theirs"<text:bookmark-end text:name="__RefHeading___merge_ours_und_theirs_7"/><text:bookmark-end text:name="merge_ours_und_theirs"/></text:h>
      <text:p text:style-name="Text_20_body">Wenn man schon gepullt hat und Merge Errors bekommt, kann man mit folgendem Befehlen entscheiden, ob man die eigene („ours“) oder die Version der anderen („theirs“) behalten möchte:</text:p>
      <text:p text:style-name="Text_20_body">Die eigene Version</text:p>
      <text:p text:style-name="Preformatted_20_Text">git checkout --ours -- &lt;file&gt;</text:p>
      <text:p text:style-name="Text_20_body">Die version der Anderen:</text:p>
      <text:p text:style-name="Preformatted_20_Text">git checkout --theirs -- &lt;file&gt;</text:p>
      <text:p text:style-name="Text_20_body">Danach das <text:span text:style-name="Source_20_Text">git add ..</text:span> nicht vergessen, um den Merge abzuschliessen</text:p>
      <text:p text:style-name="Text_20_body">(Mehr Details auf <text:a xlink:type="simple" xlink:href="https://stackoverflow.com/questions/914939/simple-tool-to-accept-theirs-or-accept-mine-on-a-whole-file-using-git" text:style-name="Internet_20_link" text:visited-style-name="Visited_20_Internet_20_Link">https://stackoverflow.com/questions/914939/simple-tool-to-accept-theirs-or-accept-mine-on-a-whole-file-using-git</text:a>)</text:p>
      <text:h text:style-name="Heading_20_2" text:outline-level="2"><text:bookmark-start text:name="__RefHeading___lokaler_commit_vorsprung_8"/><text:bookmark-start text:name="lokaler_commit_vorsprung"/>Lokaler Commit Vorsprung<text:bookmark-end text:name="__RefHeading___lokaler_commit_vorsprung_8"/><text:bookmark-end text:name="lokaler_commit_vorsprung"/></text:h>
      <text:p text:style-name="Text_20_body">Zeigt den Unterschied der lokalen aktuellen Commits und dem Remote Server:</text:p>
      <text:p text:style-name="Preformatted_20_Text">git log @{push}..<text:line-break/></text:p>
      <text:h text:style-name="Heading_20_2" text:outline-level="2"><text:bookmark-start text:name="__RefHeading___wiederherstellen_restore_frueher_geloeschter_dateien_9"/><text:bookmark-start text:name="wiederherstellen_restore_frueher_geloeschter_dateien"/>Wiederherstellen (Restore) früher gelöschter Dateien<text:bookmark-end text:name="__RefHeading___wiederherstellen_restore_frueher_geloeschter_dateien_9"/><text:bookmark-end text:name="wiederherstellen_restore_frueher_geloeschter_dateien"/></text:h>
      <text:p text:style-name="Text_20_body">(<text:a xlink:type="simple" xlink:href="https://stackoverflow.com/a/30875442" text:style-name="Internet_20_link" text:visited-style-name="Visited_20_Internet_20_Link">https://stackoverflow.com/a/30875442</text:a>)</text:p>
      <text:p text:style-name="Text_20_body">Find the last commit that affected the given path. As the file isn't in the HEAD commit, this commit must have deleted it.</text:p>
      <text:p text:style-name="Preformatted_20_Text">git rev-list -n 1 HEAD -- &lt;file_path&gt;</text:p>
      <text:p text:style-name="Text_20_body">Then checkout the version at the commit before, using the caret (^) symbol:</text:p>
      <text:p text:style-name="Preformatted_20_Text">git checkout &lt;deleting_commit&gt;^ -- &lt;file_path&gt;</text:p>
      <text:h text:style-name="Heading_20_2" text:outline-level="2"><text:bookmark-start text:name="__RefHeading___dateien_lokal_behalten_aber_im_repostory_entfernen_10"/><text:bookmark-start text:name="dateien_lokal_behalten_aber_im_repostory_entfernen"/>Dateien lokal behalten, aber im Repostory entfernen<text:bookmark-end text:name="__RefHeading___dateien_lokal_behalten_aber_im_repostory_entfernen_10"/><text:bookmark-end text:name="dateien_lokal_behalten_aber_im_repostory_entfernen"/></text:h>
      <text:p text:style-name="Text_20_body">see <text:a xlink:type="simple" xlink:href="https://stackoverflow.com/a/3469805" text:style-name="Internet_20_link" text:visited-style-name="Visited_20_Internet_20_Link">https://stackoverflow.com/a/3469805</text:a></text:p>
      <text:p text:style-name="Preformatted_20_Text">git rm --cached -r somedir</text:p>
      <text:p text:style-name="Text_20_body">Will stage the deletion of the directory, but doesn't touch anything on disk. This works also for a file, like:</text:p>
      <text:p text:style-name="Preformatted_20_Text">git rm --cached somefile.ext</text:p>
      <text:p text:style-name="Text_20_body">Afterwards you may want to add somedir/ or somefile.ext to your .gitignore file so that git doesn't try to add it back.</text:p>
      <text:h text:style-name="Heading_20_2" text:outline-level="2"><text:bookmark-start text:name="__RefHeading___git_pull_with_submodule_11"/><text:bookmark-start text:name="git_pull_with_submodule"/>Git Pull with Submodule<text:bookmark-end text:name="__RefHeading___git_pull_with_submodule_11"/><text:bookmark-end text:name="git_pull_with_submodule"/></text:h>
      <text:list text:style-name="List_20_1" text:continue-numbering="false">
        <text:list-item>
          <text:p text:style-name="List_20_1_Content_First"> <text:span text:style-name="Source_20_Text">git submodule update --init --recursive</text:span>. for the first time. All submodules will be pulled down locally. To update submodules, we can use:</text:p>
        </text:list-item>
        <text:list-item>
          <text:p text:style-name="List_20_1_Content"> <text:span text:style-name="Source_20_Text">git submodule update --recursive --remote</text:span>, or simply:</text:p>
        </text:list-item>
        <text:list-item>
          <text:p text:style-name="List_20_1_Content"> <text:span text:style-name="Source_20_Text">git pull --recurse-submodules</text:span>. The first one works for git version 1.8. 2 or above while the second one works for git version 1.7.</text:p>
        </text:list-item>
        <text:list-item>
          <text:p text:style-name="List_20_1_Content_Last"> <text:span text:style-name="Source_20_Text">git submodule foreach --recursive git pull origin master</text:span> scheint am besten zu funktionieren…</text:p>
        </text:list-item>
      </text:list>
      <text:h text:style-name="Heading_20_2" text:outline-level="2"><text:bookmark-start text:name="__RefHeading___git_passwort_permanent_speichern_12"/><text:bookmark-start text:name="git_passwort_permanent_speichern"/>Git Passwort permanent speichern<text:bookmark-end text:name="__RefHeading___git_passwort_permanent_speichern_12"/><text:bookmark-end text:name="git_passwort_permanent_speichern"/></text:h>
      <text:p text:style-name="Text_20_body">(für Windows)</text:p>
      <text:p text:style-name="Preformatted_20_Text">$ git config --global credential.helper manager<text:line-break/>$ git push http://example.com/repo.git<text:line-break/>Username: &lt;type your username&gt;<text:line-break/>Password: &lt;type your password&gt;<text:line-break/><text:line-break/>[several days later]<text:line-break/>$ git push http://example.com/repo.git<text:line-break/>[your credentials are used automatically]</text:p>
      <text:p text:style-name="Text_20_body">für Linux (wird als Plaintext in <text:span text:style-name="Source_20_Text">~/.git-credentials</text:span> gespeichert)</text:p>
      <text:p text:style-name="Preformatted_20_Text">git config --global credential.helper store</text:p>
      <text:h text:style-name="Heading_20_2" text:outline-level="2"><text:bookmark-start text:name="__RefHeading___lokalen_status_zeigen_13"/><text:bookmark-start text:name="lokalen_status_zeigen"/>Lokalen Status zeigen<text:bookmark-end text:name="__RefHeading___lokalen_status_zeigen_13"/><text:bookmark-end text:name="lokalen_status_zeigen"/></text:h>
      <table:table table:style-name="Table">
        <table:table-column table:style-name="odt_auto_style_table_column_5_1"/>
        <table:table-row>
          <table:table-cell office:value-type="string" table:style-name="tablecell">
            <text:p text:style-name="Preformatted_20_Text"><text:span text:style-name="highlight_co0">#!/bin/sh</text:span><text:line-break/> <text:line-break/><text:span text:style-name="highlight_re2">UPSTREAM</text:span>=<text:span text:style-name="highlight_co1">${1:-'@{u}</text:span><text:span text:style-name="highlight_st_h">'}<text:line-break/>LOCAL=$(git rev-parse @)<text:line-break/>REMOTE=$(git rev-parse "$UPSTREAM")<text:line-break/>BASE=$(git merge-base @ "$UPSTREAM")<text:line-break/> <text:line-break/>if [ $LOCAL = $REMOTE ]; then<text:line-break/><text:s text:c="4"/>echo "Up-to-date"<text:line-break/>elif [ $LOCAL = $BASE ]; then<text:line-break/><text:s text:c="4"/>echo "Need to pull"<text:line-break/>elif [ $REMOTE = $BASE ]; then<text:line-break/><text:s text:c="4"/>echo "Need to push"<text:line-break/>else<text:line-break/><text:s text:c="4"/>echo "Diverged"<text:line-break/>fi</text:span></text:p>
          </table:table-cell>
        </table:table-row>
      </table:table>
      <text:h text:style-name="Heading_20_2" text:outline-level="2"><text:bookmark-start text:name="__RefHeading___git_lfs_alle_file_extensions_filtern_und_tracken_14"/><text:bookmark-start text:name="git_lfs_alle_file_extensions_filtern_und_tracken"/>Git LFS alle File Extensions filtern und tracken<text:bookmark-end text:name="__RefHeading___git_lfs_alle_file_extensions_filtern_und_tracken_14"/><text:bookmark-end text:name="git_lfs_alle_file_extensions_filtern_und_tracken"/></text:h>
      <text:p text:style-name="Text_20_body">Dieser Einzeiler<text:note text:id="ftn0" text:note-class="footnote"><text:note-citation text:label="1)">1)</text:note-citation><text:note-body><text:a xlink:type="simple" xlink:href="https://stackoverflow.com/a/65607756" text:style-name="Internet_20_link" text:visited-style-name="Visited_20_Internet_20_Link">https://stackoverflow.com/a/65607756</text:a></text:note-body></text:note> erzeugt eine Liste aller verwendeten File- Extension zum Tracken im fertigen <text:span text:style-name="Source_20_Text">.gitattribute</text:span> Format</text:p>
      <text:p text:style-name="Preformatted_20_Text">find . -type f | perl -ne 'print $1 if m/\.([^.\/]+)$/' | sort -u | awk '{print $1" filter=lfs diff=lfs merge=lfs -text"}' | sed 's/^/*./'<text:line-break/></text:p>
      <text:h text:style-name="Heading_20_2" text:outline-level="2"><text:bookmark-start text:name="__RefHeading___https_self_signed_certificate_error_unter_windows_15"/><text:bookmark-start text:name="https_self_signed_certificate_error_unter_windows"/>HTTPS self signed certificate Error unter Windows<text:bookmark-end text:name="__RefHeading___https_self_signed_certificate_error_unter_windows_15"/><text:bookmark-end text:name="https_self_signed_certificate_error_unter_windows"/></text:h>
      <text:p text:style-name="Text_20_body">Das Problem entsteht immer dann, wenn sich die hauseigene IT in den HTTPS- Datenverkehr gemogelt hat. Man kann dies beheben, indem man git die Benutzung der in Windows hinterlegten Firmen- internen Zertifikate erlaubt:</text:p>
      <text:p text:style-name="Preformatted_20_Text">git config --global http.sslbackend schannel</text:p>
      <text:h text:style-name="Heading_20_2" text:outline-level="2"><text:bookmark-start text:name="__RefHeading___disable_ssl_verification_in_git_repositories_with_self-signed_certificate_16"/><text:bookmark-start text:name="disable_ssl_verification_in_git_repositories_with_self-signed_certificate"/>Disable SSL verification in git repositories with self-signed certificate<text:bookmark-end text:name="__RefHeading___disable_ssl_verification_in_git_repositories_with_self-signed_certificate_16"/><text:bookmark-end text:name="disable_ssl_verification_in_git_repositories_with_self-signed_certificate"/></text:h>
      <text:p text:style-name="Text_20_body">Prepend GIT_SSL_NO_VERIFY=true before every git command run to skip SSL verification. This is particularly useful if you haven't checked out the repository yet.</text:p>
      <text:h text:style-name="Heading_20_2" text:outline-level="2"><text:bookmark-start text:name="__RefHeading___einen_zweiten_remote_einrichten_17"/><text:bookmark-start text:name="einen_zweiten_remote_einrichten"/>einen zweiten Remote einrichten<text:bookmark-end text:name="__RefHeading___einen_zweiten_remote_einrichten_17"/><text:bookmark-end text:name="einen_zweiten_remote_einrichten"/></text:h>
      <text:p text:style-name="Text_20_body">den alten evtl. umbenennen</text:p>
      <text:p text:style-name="Preformatted_20_Text">git remote rename origin backup<text:line-break/>git remote -v</text:p>
      <text:p text:style-name="Text_20_body">den neuen hinzufügen</text:p>
      <text:p text:style-name="Preformatted_20_Text">git remote add origin &lt;newURL&gt;<text:line-break/>git push --set-upstream origin main</text:p>
      <text:h text:style-name="Heading_20_2" text:outline-level="2"><text:bookmark-start text:name="__RefHeading___uncommittete_directories_suchen_18"/><text:bookmark-start text:name="uncommittete_directories_suchen"/>uncommittete Directories suchen<text:bookmark-end text:name="__RefHeading___uncommittete_directories_suchen_18"/><text:bookmark-end text:name="uncommittete_directories_suchen"/></text:h>
      <text:p text:style-name="Text_20_body">Dieses kleine (Git-)Bash- Script sucht nach Unterverzeichnissen mit uncomitteten Änderungen</text:p>
      <table:table table:style-name="Table">
        <table:table-column table:style-name="odt_auto_style_table_column_6_1"/>
        <table:table-row>
          <table:table-cell office:value-type="string" table:style-name="tablecell">
            <text:p text:style-name="Preformatted_20_Text"><text:span text:style-name="highlight_kw1">for</text:span> i <text:span text:style-name="highlight_kw1">in</text:span> $<text:span text:style-name="highlight_br0">(</text:span><text:span text:style-name="highlight_kw2">find</text:span> <text:span text:style-name="highlight_sy0">*</text:span> <text:span text:style-name="highlight_re5">-maxdepth</text:span> <text:span text:style-name="highlight_nu0">0</text:span> <text:span text:style-name="highlight_re5">-type</text:span> d<text:span text:style-name="highlight_br0">)</text:span>;<text:line-break/><text:span text:style-name="highlight_kw1">do</text:span><text:line-break/><text:tab/><text:span text:style-name="highlight_kw3">echo</text:span> <text:span text:style-name="highlight_st0">"====<text:s text:c="3"/><text:span text:style-name="highlight_es2">$i</text:span> ======="</text:span><text:line-break/><text:tab/><text:span text:style-name="highlight_co0">#git -C "$i" status</text:span><text:line-break/><text:tab/><text:span text:style-name="highlight_kw2">git</text:span> <text:span text:style-name="highlight_re5">-C</text:span> <text:span text:style-name="highlight_st0">"<text:span text:style-name="highlight_es2">$i</text:span>"</text:span> ls-files <text:span text:style-name="highlight_re5">-m</text:span><text:s text:c="2"/><text:span text:style-name="highlight_re5">--exclude-from</text:span>=.gitignore<text:line-break/><text:tab/><text:span text:style-name="highlight_co0">#echo $?</text:span><text:line-break/><text:tab/><text:span text:style-name="highlight_kw3">echo</text:span><text:line-break/><text:tab/><text:span text:style-name="highlight_kw3">echo</text:span><text:line-break/><text:tab/><text:span text:style-name="highlight_kw3">echo</text:span><text:line-break/><text:span text:style-name="highlight_kw1">done</text:span></text:p>
          </table:table-cell>
        </table:table-row>
      </table:table>
      <text:h text:style-name="Heading_20_2" text:outline-level="2"><text:bookmark-start text:name="__RefHeading___gespeichertes_token_passwort_loeschen_19"/><text:bookmark-start text:name="gespeichertes_token_passwort_loeschen"/>Gespeichertes Token (Passwort) löschen<text:bookmark-end text:name="__RefHeading___gespeichertes_token_passwort_loeschen_19"/><text:bookmark-end text:name="gespeichertes_token_passwort_loeschen"/></text:h>
      <text:h text:style-name="Heading_20_3" text:outline-level="3"><text:bookmark-start text:name="__RefHeading___windows_20"/><text:bookmark-start text:name="windows"/>Windows<text:bookmark-end text:name="__RefHeading___windows_20"/><text:bookmark-end text:name="windows"/></text:h>
      <text:p text:style-name="Text_20_body">Läuft z.B. ein  Token ab, dann bleibt das Alte im Windows Credential Manager gespeichert und wird immer weiter verwendet, d.h. man kann sich nicht mehr anmelden. Das alte Passwort muß erst gelöscht werden, und zwar in der Anmeldeinformationsverwaltung (schönes deutsches Wort..)- bzw. man kann im „Bearbeiten“- Modus das neue Token auch gleich eintragen, geht auch.</text:p>
      <text:p text:style-name="Text_20_body"><draw:frame draw:style-name="media" draw:name="0" text:anchor-type="as-char" draw:z-index="0" svg:width="10.583333333333cm" svg:height="6.0019259259259cm"><draw:image xlink:href="Pictures/acdd8dae8cf45c1da38e5eabc88fa291.png" xlink:type="simple" xlink:show="embed" xlink:actuate="onLoad"/></draw:frame></text:p>
      <text:h text:style-name="Heading_20_3" text:outline-level="3"><text:bookmark-start text:name="__RefHeading___linux_21"/><text:bookmark-start text:name="linux"/>Linux<text:bookmark-end text:name="__RefHeading___linux_21"/><text:bookmark-end text:name="linux"/></text:h>
      <text:p text:style-name="Text_20_body">In der Kommandozeile löscht ein</text:p>
      <text:p text:style-name="Preformatted_20_Text"><text:s text:c="3"/>echo 'url=https://git.example.com' | git credential reject</text:p>
      <text:p text:style-name="Text_20_body">den Cache, und danach gibt man beim nächsten Push/Pull das Passwort wieder neu 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4::28:37</meta:creation-date>
    <dc:creator>Generated</dc:creator>
    <dc:date>2026-09-12T14::28:37</dc:date>
    <dc:language>en-US</dc:language>
    <meta:editing-cycles>1</meta:editing-cycles>
    <meta:editing-duration>PT0S</meta:editing-duration>
    <dc:title>pc:git</dc:title>
  </office:meta>
</office:document-meta>
</file>