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0231d40343162d3222404f9f3ca8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navigonwine"/><text:bookmark-start text:name="__RefHeading___navigon_geraete_unter_linux_neue_karten_einspielen_1"/><text:bookmark-start text:name="navigon_geraete_unter_linux_neue_karten_einspielen"/>Navigon Geräte unter Linux neue Karten einspielen<text:bookmark-end text:name="__RefHeading___navigon_geraete_unter_linux_neue_karten_einspielen_1"/><text:bookmark-end text:name="navigon_geraete_unter_linux_neue_karten_einspielen"/></text:h>
      <text:p text:style-name="Text_20_body">Die Windows- Navigon- Software läßt sich auch unter Wine betreiben. Nur zum Befüllen des Navis muß man die Wine- Settings verändern, damit die Software das Gerät erkennt.</text:p>
      <text:list text:style-name="Numbering_20_1" text:continue-numbering="false">
        <text:list-item>
          <text:p text:style-name="Numbering_20_1_Content_First"> Navi anstöpslen</text:p>
        </text:list-item>
        <text:list-item>
          <text:p text:style-name="Numbering_20_1_Content"> In Wineconfig den Laufwerkstyp auf „Diskette“ setzen</text:p>
        </text:list-item>
        <text:list-item>
          <text:p text:style-name="Numbering_20_1_Content_Last"> Navi- Programm starten. ''wine .wine/pfad zum programm</text:p>
        </text:list-item>
      </text:list>
      <text:p text:style-name="Text_20_body"><draw:frame draw:style-name="media" draw:name="0" text:anchor-type="as-char" draw:z-index="0" svg:width="10.900833333333cm" svg:height="12.567708333333cm"><draw:image xlink:href="Pictures/450231d40343162d3222404f9f3ca8a0.png" xlink:type="simple" xlink:show="embed" xlink:actuate="onLoad"/></draw:frame></text:p>
      <text:p text:style-name="Text_20_body">und dann nur „Anwenden“ drücken, aber nicht OK und das Konfig- Fenster während der Benutzung offen lassen</text:p>
      <text:h text:style-name="Heading_20_2" text:outline-level="2"><text:bookmark-start text:name="__RefHeading___navigon_fresh_starten_2"/><text:bookmark-start text:name="navigon_fresh_starten"/>Navigon Fresh starten<text:bookmark-end text:name="__RefHeading___navigon_fresh_starten_2"/><text:bookmark-end text:name="navigon_fresh_starten"/></text:h>
      <text:p text:style-name="Preformatted_20_Text">wine .wine/drive_c/Program\ Files\ \(x86\)/NAVIGON/NAVIGON\ Fresh/bin/Fresh.ex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6:02</meta:creation-date>
    <dc:creator>Generated</dc:creator>
    <dc:date>2026-08-23T23::46:02</dc:date>
    <dc:language>en-US</dc:language>
    <meta:editing-cycles>1</meta:editing-cycles>
    <meta:editing-duration>PT0S</meta:editing-duration>
    <dc:title>pc:navigonwine</dc:title>
  </office:meta>
</office:document-meta>
</file>