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758dccfb86a1527d39ade775250a66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c:simple_graphviz"/><text:bookmark-start text:name="__RefHeading___vereinfachte_abhaengigkeiten_mit_graphviz_1"/><text:bookmark-start text:name="vereinfachte_abhaengigkeiten_mit_graphviz"/>Vereinfachte Abhängigkeiten mit Graphviz<text:bookmark-end text:name="__RefHeading___vereinfachte_abhaengigkeiten_mit_graphviz_1"/><text:bookmark-end text:name="vereinfachte_abhaengigkeiten_mit_graphviz"/></text:h>
      <text:p text:style-name="Text_20_body"><text:a xlink:type="simple" xlink:href="https://graphviz.org/" text:style-name="Internet_20_link" text:visited-style-name="Visited_20_Internet_20_Link">Graphviz</text:a> ist ein ziemlich geniales Tool, um Zusammenhänge (neudeutsch: Graphen) auf's Papier zu bringen. Aber so mächtig, wie das Tool ist, so kompliziert wird die Syntax und vor allem das Linien- Ziehen zwischen den Nodes, wo man mächtig aufpassen muß, sich in den Node- IDs nicht zu verheddern.</text:p>
      <text:p text:style-name="Text_20_body">Ausserdem wird das Ganze auch ein ziemlicher Knoten, wenn ein paar zentrale Notes die Wurzel für viele Abhängigkeiten sind und damit so ziemlich überall hin verbunden werden müssen.</text:p>
      <text:p text:style-name="Text_20_body">Und wenn man schon mal dabei ist, wäre es auch schön, wenn man nach Bedarf mehrere Dateien laden könnte und sie zu einer Übersicht zusammen zu fügen, um verschiedene Ansichten erzeugen zu können, ohne die Details parallel in mehreren Graphviz- Quelldateien pflegen zu müssen.</text:p>
      <text:p text:style-name="Text_20_body">Daraus entstand dann</text:p>
      <text:h text:style-name="Heading_20_2" text:outline-level="2"><text:bookmark-start text:name="__RefHeading___simple_graphviz_2"/><text:bookmark-start text:name="simple_graphviz"/>Simple_Graphviz<text:bookmark-end text:name="__RefHeading___simple_graphviz_2"/><text:bookmark-end text:name="simple_graphviz"/></text:h>
      <text:p text:style-name="Text_20_body">Simple_Graphviz ist ein kleines Python- Script, was folgendes macht:</text:p>
      <text:list text:style-name="List_20_1" text:continue-numbering="false">
        <text:list-item>
          <text:p text:style-name="List_20_1_Content_First"> es liest eine oder mehrere Eingabedateien ein, die in einer einfachen Syntax beschreiben, welche Elemente von welchen anderen Elementen abhängen</text:p>
        </text:list-item>
        <text:list-item>
          <text:p text:style-name="List_20_1_Content_Last"> Wenn vor den Namen eines Elements ein führendes <text:span text:style-name="Source_20_Text">_</text:span> (Underline) gesetzt wird, wird dieses Element als Signal betrachtet.</text:p>
        </text:list-item>
      </text:list>
      <text:p text:style-name="Text_20_body">Das Ergebnis wird in die Standard-Ausgabe geschrieben, als kleine Erleichterung kopiert das Programm das Ergebnis auch direkt ins Clipboard zur Weiterverwendung, wenn es im Betriebssystem die nötigen Clipboard- Treiber finden kann.</text:p>
      <text:p text:style-name="Text_20_body">Alle Signal- Elemente werden als Pfeile gezeichnet werden und nicht mehr mit Ihrem Wurzel- Element verbunden, statt dessen tauchen sie überall, wo sie referenziert werden, als eigenständiger Knoten auf, so dass das die Diagramme durch weniger Striche und Ebenen übersichtlicher werden.</text:p>
      <text:h text:style-name="Heading_20_2" text:outline-level="2"><text:bookmark-start text:name="__RefHeading___die_eingabe-_syntax_3"/><text:bookmark-start text:name="die_eingabe-_syntax"/>Die Eingabe- Syntax<text:bookmark-end text:name="__RefHeading___die_eingabe-_syntax_3"/><text:bookmark-end text:name="die_eingabe-_syntax"/></text:h>
      <text:p text:style-name="Text_20_body">Vom Format her sind die Eingabe- Dateien in YAML formatiert:</text:p>
      <table:table table:style-name="Table">
        <table:table-column table:style-name="odt_auto_style_table_column_1_1"/>
        <table:table-row>
          <table:table-cell office:value-type="string" table:style-name="tablecell">
            <text:p text:style-name="Preformatted_20_Text"><text:span text:style-name="highlight_co4">"_docker"</text:span>:<text:span text:style-name="highlight_co3"><text:line-break/><text:s text:c="2"/>c</text:span><text:span text:style-name="highlight_sy2">: </text:span>green<text:span text:style-name="highlight_co4"><text:line-break/><text:s text:c="2"/>deps</text:span><text:span text:style-name="highlight_sy2">:<text:line-break/></text:span><text:s text:c="4"/>- Server<text:line-break/><text:s text:c="4"/>- gitlab<text:span text:style-name="highlight_co4"><text:line-break/>"Digitale Fahrzeugakte"</text:span>:<text:span text:style-name="highlight_co4"><text:line-break/><text:s text:c="2"/>deps</text:span><text:span text:style-name="highlight_sy2">:<text:line-break/></text:span><text:s text:c="4"/>- docker<text:line-break/><text:s text:c="4"/>- Release<text:span text:style-name="highlight_co4"><text:line-break/>"CD CI"</text:span>:<text:span text:style-name="highlight_co4"><text:line-break/><text:s text:c="2"/>deps</text:span><text:span text:style-name="highlight_sy2">:<text:line-break/></text:span><text:s text:c="4"/>- docker<text:line-break/><text:s text:c="4"/>- _Release</text:p>
          </table:table-cell>
        </table:table-row>
      </table:table>
      <text:p text:style-name="Text_20_body">Wie man erahnen kann, hat jedes Element seine <text:span text:style-name="Source_20_Text">deps</text:span>, das sind die Elemente, von denen das jeweilige Element abhängig ist. Es gibt auch noch die optionalen Parameter <text:span text:style-name="Source_20_Text">c</text:span> und <text:span text:style-name="Source_20_Text">s</text:span>, mit denen man die Farbe und den Shape des Knotens in der Darstellung setzen kann. Signale werden aber immer als Pfeil gezeichnet.</text:p>
      <text:p text:style-name="Text_20_body">Wie man auch sehen kann, sind zwei Elemente (<text:span text:style-name="Source_20_Text">_docker</text:span> und <text:span text:style-name="Source_20_Text">_Release</text:span>) per Unterstrich <text:span text:style-name="Source_20_Text">_</text:span> als Signale gekennzeichnet. </text:p>
      <text:p text:style-name="Text_20_body"><draw:frame draw:style-name="media" draw:name="0" text:anchor-type="as-char" draw:z-index="0" svg:width="10.583333333333cm" svg:height="14.819322459222cm"><draw:image xlink:href="Pictures/f758dccfb86a1527d39ade775250a665.png" xlink:type="simple" xlink:show="embed" xlink:actuate="onLoad"/></draw:frame></text:p>
      <text:h text:style-name="Heading_20_2" text:outline-level="2"><text:bookmark-start text:name="__RefHeading___das_programm_4"/><text:bookmark-start text:name="das_programm"/>Das Programm<text:bookmark-end text:name="__RefHeading___das_programm_4"/><text:bookmark-end text:name="das_programm"/></text:h>
      <text:p text:style-name="Text_20_body">Nichts besonderes: Das Python- Programm benötigt die Pakete für YAML und fürs Clipboard (am besten in einer virtuellen .venv- Umgebung)</text:p>
      <text:p text:style-name="Preformatted_20_Text">pip install clipboard pyyaml</text:p>
      <text:p text:style-name="Text_20_body">Ohne Angabe von Eingabedateien wird defaultmäßig nach simple_graphviz.yaml gesucht, ansonsten werden die angegebenen Eingabedateien zu einer gemeinsamen Ausgabe zusammengefasst.</text:p>
      <text:p text:style-name="Preformatted_20_Text">python simple_graphviz.py [Eingabe_1.yaml ...]<text:line-break/></text:p>
      <text:p text:style-name="Text_20_body">und weil's sich nicht lohnt, dafür ein eigenes Repository aufzumachen, hier das Listing</text:p>
      <table:table table:style-name="Table">
        <table:table-column table:style-name="odt_auto_style_table_column_2_1"/>
        <table:table-row>
          <table:table-cell office:value-type="string" table:style-name="tablecell">
            <text:p text:style-name="Preformatted_20_Text"><text:span text:style-name="highlight_kw1">import</text:span> <text:span text:style-name="highlight_kw3">sys</text:span><text:line-break/><text:span text:style-name="highlight_kw1">import</text:span> <text:span text:style-name="highlight_kw3">os</text:span><text:line-break/><text:span text:style-name="highlight_kw1">import</text:span> yaml<text:line-break/><text:span text:style-name="highlight_kw1">import</text:span> clipboard<text:line-break/> <text:line-break/>output <text:span text:style-name="highlight_sy0">=</text:span> <text:span text:style-name="highlight_st0">""</text:span><text:line-break/>index <text:span text:style-name="highlight_sy0">=</text:span> <text:span text:style-name="highlight_nu0">1</text:span><text:line-break/>nodes <text:span text:style-name="highlight_sy0">=</text:span> <text:span text:style-name="highlight_br0">{</text:span><text:span text:style-name="highlight_br0">}</text:span><text:line-break/> <text:line-break/> <text:line-break/><text:span text:style-name="highlight_kw1">def</text:span> collect_output<text:span text:style-name="highlight_br0">(</text:span>text<text:span text:style-name="highlight_br0">)</text:span>:<text:line-break/><text:s text:c="4"/><text:span text:style-name="highlight_kw1">global</text:span> output<text:line-break/><text:s text:c="4"/>output +<text:span text:style-name="highlight_sy0">=</text:span> <text:span text:style-name="highlight_kw2">str</text:span><text:span text:style-name="highlight_br0">(</text:span>text<text:span text:style-name="highlight_br0">)</text:span>+<text:span text:style-name="highlight_kw3">os</text:span>.<text:span text:style-name="highlight_me1">linesep</text:span><text:line-break/> <text:line-break/> <text:line-break/><text:span text:style-name="highlight_kw1">def</text:span> print_output<text:span text:style-name="highlight_br0">(</text:span><text:span text:style-name="highlight_br0">)</text:span>:<text:line-break/><text:s text:c="4"/><text:span text:style-name="highlight_kw1">global</text:span> output<text:line-break/><text:s text:c="4"/><text:span text:style-name="highlight_kw1">print</text:span><text:span text:style-name="highlight_br0">(</text:span>output<text:span text:style-name="highlight_br0">)</text:span><text:line-break/><text:s text:c="4"/><text:span text:style-name="highlight_kw1">try</text:span>:<text:line-break/><text:s text:c="8"/>clipboard.<text:span text:style-name="highlight_kw3">copy</text:span><text:span text:style-name="highlight_br0">(</text:span>output<text:span text:style-name="highlight_br0">)</text:span><text:line-break/><text:s text:c="8"/><text:span text:style-name="highlight_kw1">print</text:span><text:span text:style-name="highlight_br0">(</text:span><text:span text:style-name="highlight_st0">"result copied into clipboard"</text:span><text:span text:style-name="highlight_br0">)</text:span><text:line-break/><text:s text:c="4"/><text:span text:style-name="highlight_kw1">except</text:span>:<text:line-break/><text:s text:c="8"/><text:span text:style-name="highlight_kw1">pass</text:span><text:line-break/> <text:line-break/> <text:line-break/><text:span text:style-name="highlight_kw1">def</text:span> init_node<text:span text:style-name="highlight_br0">(</text:span>name<text:span text:style-name="highlight_sy0">,</text:span> is_signal<text:span text:style-name="highlight_br0">)</text:span>:<text:line-break/><text:s text:c="4"/><text:span text:style-name="highlight_kw1">global</text:span> index<text:span text:style-name="highlight_sy0">,</text:span> nodesn<text:line-break/><text:s text:c="4"/><text:span text:style-name="highlight_kw1">if</text:span> name <text:span text:style-name="highlight_kw1">not</text:span> <text:span text:style-name="highlight_kw1">in</text:span> nodes:<text:line-break/><text:s text:c="8"/>nodes<text:span text:style-name="highlight_br0">[</text:span>name<text:span text:style-name="highlight_br0">]</text:span> <text:span text:style-name="highlight_sy0">=</text:span> <text:span text:style-name="highlight_br0">{</text:span><text:line-break/><text:s text:c="12"/><text:span text:style-name="highlight_st0">"index"</text:span>: index<text:span text:style-name="highlight_sy0">,</text:span><text:line-break/><text:s text:c="12"/><text:span text:style-name="highlight_st0">"style"</text:span>: <text:span text:style-name="highlight_st0">"box"</text:span><text:span text:style-name="highlight_sy0">,</text:span><text:line-break/><text:s text:c="12"/><text:span text:style-name="highlight_st0">"color"</text:span>: <text:span text:style-name="highlight_st0">"white"</text:span><text:span text:style-name="highlight_sy0">,</text:span><text:line-break/><text:s text:c="12"/><text:span text:style-name="highlight_st0">"deps"</text:span>: <text:span text:style-name="highlight_br0">[</text:span><text:span text:style-name="highlight_br0">]</text:span><text:span text:style-name="highlight_sy0">,</text:span><text:line-break/><text:s text:c="12"/><text:span text:style-name="highlight_st0">"label"</text:span>: name<text:span text:style-name="highlight_sy0">,</text:span><text:line-break/><text:s text:c="12"/><text:span text:style-name="highlight_st0">"signal"</text:span>: is_signal<text:line-break/><text:s text:c="8"/><text:span text:style-name="highlight_br0">}</text:span><text:line-break/><text:s text:c="8"/>index +<text:span text:style-name="highlight_sy0">=</text:span> <text:span text:style-name="highlight_nu0">1</text:span><text:line-break/><text:s text:c="8"/><text:span text:style-name="highlight_kw1">return</text:span> <text:span text:style-name="highlight_kw2">True</text:span><text:line-break/><text:s text:c="4"/><text:span text:style-name="highlight_kw1">if</text:span> is_signal: <text:span text:style-name="highlight_co1"># when a dependency node is been written as signel anywhere, the note is set as signal globally</text:span><text:line-break/><text:s text:c="8"/>nodes<text:span text:style-name="highlight_br0">[</text:span>name<text:span text:style-name="highlight_br0">]</text:span><text:span text:style-name="highlight_br0">[</text:span><text:span text:style-name="highlight_st0">"signal"</text:span><text:span text:style-name="highlight_br0">]</text:span><text:span text:style-name="highlight_sy0">=</text:span><text:span text:style-name="highlight_kw2">True</text:span><text:line-break/><text:s text:c="4"/><text:span text:style-name="highlight_kw1">return</text:span> <text:span text:style-name="highlight_kw2">False</text:span><text:line-break/> <text:line-break/> <text:line-break/><text:span text:style-name="highlight_kw1">def</text:span> transform_nodes<text:span text:style-name="highlight_br0">(</text:span>nodes_raw<text:span text:style-name="highlight_br0">)</text:span>:<text:line-break/><text:s text:c="4"/><text:span text:style-name="highlight_kw1">global</text:span> nodes<text:line-break/> <text:line-break/><text:s text:c="4"/><text:span text:style-name="highlight_kw1">for</text:span> node_raw_name<text:span text:style-name="highlight_sy0">,</text:span> node_raw_data <text:span text:style-name="highlight_kw1">in</text:span> nodes_raw.<text:span text:style-name="highlight_me1">items</text:span><text:span text:style-name="highlight_br0">(</text:span><text:span text:style-name="highlight_br0">)</text:span>:<text:line-break/><text:s text:c="8"/><text:span text:style-name="highlight_kw1">if</text:span> node_raw_name<text:span text:style-name="highlight_br0">[</text:span>:<text:span text:style-name="highlight_nu0">1</text:span><text:span text:style-name="highlight_br0">]</text:span> <text:span text:style-name="highlight_sy0">==</text:span> <text:span text:style-name="highlight_st0">"_"</text:span>:<text:line-break/><text:s text:c="12"/>node_raw_name <text:span text:style-name="highlight_sy0">=</text:span> node_raw_name<text:span text:style-name="highlight_br0">[</text:span><text:span text:style-name="highlight_nu0">1</text:span>:<text:span text:style-name="highlight_br0">]</text:span><text:line-break/><text:s text:c="12"/>is_signal <text:span text:style-name="highlight_sy0">=</text:span> <text:span text:style-name="highlight_kw2">True</text:span><text:line-break/><text:s text:c="8"/><text:span text:style-name="highlight_kw1">else</text:span>:<text:line-break/><text:s text:c="12"/>is_signal <text:span text:style-name="highlight_sy0">=</text:span> <text:span text:style-name="highlight_kw2">False</text:span><text:line-break/><text:s text:c="8"/><text:span text:style-name="highlight_co1"># if the node was defined before through a dependency, it might miss it's signal flag</text:span><text:line-break/><text:s text:c="8"/><text:span text:style-name="highlight_kw1">if</text:span> <text:span text:style-name="highlight_kw1">not</text:span> init_node<text:span text:style-name="highlight_br0">(</text:span>node_raw_name<text:span text:style-name="highlight_sy0">,</text:span> is_signal<text:span text:style-name="highlight_br0">)</text:span> <text:span text:style-name="highlight_kw1">and</text:span> is_signal:<text:line-break/><text:s text:c="12"/>nodes<text:span text:style-name="highlight_br0">[</text:span>node_raw_name<text:span text:style-name="highlight_br0">]</text:span><text:span text:style-name="highlight_br0">[</text:span><text:span text:style-name="highlight_st0">"signal"</text:span><text:span text:style-name="highlight_br0">]</text:span> <text:span text:style-name="highlight_sy0">=</text:span> is_signal<text:line-break/><text:s text:c="8"/>this_node <text:span text:style-name="highlight_sy0">=</text:span> nodes<text:span text:style-name="highlight_br0">[</text:span>node_raw_name<text:span text:style-name="highlight_br0">]</text:span><text:line-break/><text:s text:c="8"/><text:span text:style-name="highlight_kw1">for</text:span> node_key<text:span text:style-name="highlight_sy0">,</text:span> node_value <text:span text:style-name="highlight_kw1">in</text:span> node_raw_data.<text:span text:style-name="highlight_me1">items</text:span><text:span text:style-name="highlight_br0">(</text:span><text:span text:style-name="highlight_br0">)</text:span>:<text:line-break/><text:s text:c="12"/><text:span text:style-name="highlight_kw1">if</text:span> node_key <text:span text:style-name="highlight_sy0">==</text:span> <text:span text:style-name="highlight_st0">"s"</text:span>:<text:line-break/><text:s text:c="16"/>this_node<text:span text:style-name="highlight_br0">[</text:span><text:span text:style-name="highlight_st0">"style"</text:span><text:span text:style-name="highlight_br0">]</text:span> <text:span text:style-name="highlight_sy0">=</text:span> node_value<text:line-break/><text:s text:c="12"/><text:span text:style-name="highlight_kw1">elif</text:span> node_key <text:span text:style-name="highlight_sy0">==</text:span> <text:span text:style-name="highlight_st0">"c"</text:span>:<text:line-break/><text:s text:c="16"/>this_node<text:span text:style-name="highlight_br0">[</text:span><text:span text:style-name="highlight_st0">"color"</text:span><text:span text:style-name="highlight_br0">]</text:span> <text:span text:style-name="highlight_sy0">=</text:span> node_value<text:line-break/><text:s text:c="12"/><text:span text:style-name="highlight_kw1">if</text:span> node_key <text:span text:style-name="highlight_sy0">==</text:span> <text:span text:style-name="highlight_st0">"deps"</text:span>:<text:line-break/><text:s text:c="16"/><text:span text:style-name="highlight_kw1">for</text:span> dep_node_name <text:span text:style-name="highlight_kw1">in</text:span> node_value:<text:line-break/><text:s text:c="20"/><text:span text:style-name="highlight_kw1">if</text:span> dep_node_name<text:span text:style-name="highlight_br0">[</text:span>:<text:span text:style-name="highlight_nu0">1</text:span><text:span text:style-name="highlight_br0">]</text:span> <text:span text:style-name="highlight_sy0">==</text:span> <text:span text:style-name="highlight_st0">"_"</text:span>:<text:line-break/><text:s text:c="24"/>real_node_name <text:span text:style-name="highlight_sy0">=</text:span> dep_node_name<text:span text:style-name="highlight_br0">[</text:span><text:span text:style-name="highlight_nu0">1</text:span>:<text:span text:style-name="highlight_br0">]</text:span><text:line-break/><text:s text:c="24"/>node_is_signal <text:span text:style-name="highlight_sy0">=</text:span> <text:span text:style-name="highlight_kw2">True</text:span><text:line-break/><text:s text:c="20"/><text:span text:style-name="highlight_kw1">else</text:span>:<text:line-break/><text:s text:c="24"/>node_is_signal <text:span text:style-name="highlight_sy0">=</text:span> <text:span text:style-name="highlight_kw2">False</text:span><text:line-break/><text:s text:c="24"/>real_node_name <text:span text:style-name="highlight_sy0">=</text:span> dep_node_name<text:line-break/><text:s text:c="20"/>init_node<text:span text:style-name="highlight_br0">(</text:span>real_node_name<text:span text:style-name="highlight_sy0">,</text:span> node_is_signal<text:span text:style-name="highlight_br0">)</text:span><text:line-break/><text:s text:c="20"/>this_node<text:span text:style-name="highlight_br0">[</text:span><text:span text:style-name="highlight_st0">"deps"</text:span><text:span text:style-name="highlight_br0">]</text:span>.<text:span text:style-name="highlight_me1">append</text:span><text:span text:style-name="highlight_br0">(</text:span>dep_node_name<text:span text:style-name="highlight_br0">)</text:span><text:line-break/> <text:line-break/> <text:line-break/><text:span text:style-name="highlight_kw1">def</text:span> create_output<text:span text:style-name="highlight_br0">(</text:span><text:span text:style-name="highlight_br0">)</text:span>:<text:line-break/><text:s text:c="4"/><text:span text:style-name="highlight_kw1">global</text:span> nodes<text:span text:style-name="highlight_sy0">,</text:span>index<text:line-break/><text:s text:c="4"/><text:span text:style-name="highlight_co1"># first we do the root ones</text:span><text:line-break/><text:s text:c="4"/>collect_output<text:span text:style-name="highlight_br0">(</text:span><text:span text:style-name="highlight_st0">"digraph G {"</text:span><text:span text:style-name="highlight_br0">)</text:span><text:line-break/><text:s text:c="4"/>collect_output<text:span text:style-name="highlight_br0">(</text:span><text:span text:style-name="highlight_st0">'''ratio="fill";<text:line-break/> size="8.3,11.7!";<text:line-break/> rankdir="LR";<text:line-break/> margin=0;'''</text:span><text:span text:style-name="highlight_br0">)</text:span><text:line-break/><text:s text:c="4"/><text:span text:style-name="highlight_kw1">for</text:span> node_name<text:span text:style-name="highlight_sy0">,</text:span> node_data <text:span text:style-name="highlight_kw1">in</text:span> nodes.<text:span text:style-name="highlight_me1">items</text:span><text:span text:style-name="highlight_br0">(</text:span><text:span text:style-name="highlight_br0">)</text:span>:<text:line-break/><text:s text:c="8"/><text:span text:style-name="highlight_kw1">if</text:span> node_data<text:span text:style-name="highlight_br0">[</text:span><text:span text:style-name="highlight_st0">"signal"</text:span><text:span text:style-name="highlight_br0">]</text:span>:<text:line-break/><text:s text:c="12"/>collect_output<text:span text:style-name="highlight_br0">(</text:span><text:span text:style-name="highlight_st0">"{} [shape=cds, style=filled, fillcolor={}, label=<text:span text:style-name="highlight_es0">\"</text:span>{}<text:span text:style-name="highlight_es0">\"</text:span>]"</text:span>.<text:span text:style-name="highlight_me1">format</text:span><text:span text:style-name="highlight_br0">(</text:span><text:line-break/><text:s text:c="16"/><text:span text:style-name="highlight_st0">"L"</text:span>+<text:span text:style-name="highlight_kw2">str</text:span><text:span text:style-name="highlight_br0">(</text:span>node_data<text:span text:style-name="highlight_br0">[</text:span><text:span text:style-name="highlight_st0">"index"</text:span><text:span text:style-name="highlight_br0">]</text:span><text:span text:style-name="highlight_br0">)</text:span><text:span text:style-name="highlight_sy0">,</text:span> node_data<text:span text:style-name="highlight_br0">[</text:span><text:span text:style-name="highlight_st0">"color"</text:span><text:span text:style-name="highlight_br0">]</text:span><text:span text:style-name="highlight_sy0">,</text:span> node_name<text:span text:style-name="highlight_br0">)</text:span><text:span text:style-name="highlight_br0">)</text:span><text:line-break/><text:s text:c="8"/><text:span text:style-name="highlight_kw1">else</text:span>:<text:line-break/><text:s text:c="12"/>collect_output<text:span text:style-name="highlight_br0">(</text:span><text:span text:style-name="highlight_st0">"{} [shape={},<text:s text:c="2"/>style=filled, fillcolor={}, label=<text:span text:style-name="highlight_es0">\"</text:span>{}<text:span text:style-name="highlight_es0">\"</text:span>]"</text:span>.<text:span text:style-name="highlight_me1">format</text:span><text:span text:style-name="highlight_br0">(</text:span><text:line-break/><text:s text:c="16"/><text:span text:style-name="highlight_st0">"L"</text:span>+<text:span text:style-name="highlight_kw2">str</text:span><text:span text:style-name="highlight_br0">(</text:span>node_data<text:span text:style-name="highlight_br0">[</text:span><text:span text:style-name="highlight_st0">"index"</text:span><text:span text:style-name="highlight_br0">]</text:span><text:span text:style-name="highlight_br0">)</text:span><text:span text:style-name="highlight_sy0">,</text:span> node_data<text:span text:style-name="highlight_br0">[</text:span><text:span text:style-name="highlight_st0">"style"</text:span><text:span text:style-name="highlight_br0">]</text:span><text:span text:style-name="highlight_sy0">,</text:span> node_data<text:span text:style-name="highlight_br0">[</text:span><text:span text:style-name="highlight_st0">"color"</text:span><text:span text:style-name="highlight_br0">]</text:span><text:span text:style-name="highlight_sy0">,</text:span> node_name<text:span text:style-name="highlight_br0">)</text:span><text:span text:style-name="highlight_br0">)</text:span><text:line-break/><text:s text:c="8"/><text:span text:style-name="highlight_co1"># now we do the connections and create the signal nodes</text:span><text:line-break/><text:s text:c="4"/><text:span text:style-name="highlight_kw1">for</text:span> node_data <text:span text:style-name="highlight_kw1">in</text:span> nodes.<text:span text:style-name="highlight_me1">values</text:span><text:span text:style-name="highlight_br0">(</text:span><text:span text:style-name="highlight_br0">)</text:span>:<text:line-break/><text:s text:c="8"/><text:span text:style-name="highlight_kw1">for</text:span> dep_node_name <text:span text:style-name="highlight_kw1">in</text:span> node_data<text:span text:style-name="highlight_br0">[</text:span><text:span text:style-name="highlight_st0">"deps"</text:span><text:span text:style-name="highlight_br0">]</text:span>:<text:line-break/><text:s text:c="12"/><text:span text:style-name="highlight_kw1">if</text:span> dep_node_name<text:span text:style-name="highlight_br0">[</text:span>:<text:span text:style-name="highlight_nu0">1</text:span><text:span text:style-name="highlight_br0">]</text:span> <text:span text:style-name="highlight_sy0">==</text:span> <text:span text:style-name="highlight_st0">"_"</text:span>:<text:line-break/><text:s text:c="16"/>dep_node_name <text:span text:style-name="highlight_sy0">=</text:span> dep_node_name<text:span text:style-name="highlight_br0">[</text:span><text:span text:style-name="highlight_nu0">1</text:span>:<text:span text:style-name="highlight_br0">]</text:span><text:line-break/><text:s text:c="12"/>signal_color<text:span text:style-name="highlight_sy0">=</text:span>nodes<text:span text:style-name="highlight_br0">[</text:span>dep_node_name<text:span text:style-name="highlight_br0">]</text:span><text:span text:style-name="highlight_br0">[</text:span><text:span text:style-name="highlight_st0">"color"</text:span><text:span text:style-name="highlight_br0">]</text:span><text:line-break/><text:s text:c="12"/><text:span text:style-name="highlight_kw1">if</text:span> nodes<text:span text:style-name="highlight_br0">[</text:span>dep_node_name<text:span text:style-name="highlight_br0">]</text:span><text:span text:style-name="highlight_br0">[</text:span><text:span text:style-name="highlight_st0">"signal"</text:span><text:span text:style-name="highlight_br0">]</text:span>:<text:line-break/><text:s text:c="16"/>collect_output<text:span text:style-name="highlight_br0">(</text:span><text:span text:style-name="highlight_st0">"{} [shape=cds, style=filled, fillcolor={}, label=<text:span text:style-name="highlight_es0">\"</text:span>{}<text:span text:style-name="highlight_es0">\"</text:span>]"</text:span>.<text:span text:style-name="highlight_me1">format</text:span><text:span text:style-name="highlight_br0">(</text:span><text:line-break/><text:s text:c="16"/><text:span text:style-name="highlight_st0">"L"</text:span>+<text:span text:style-name="highlight_kw2">str</text:span><text:span text:style-name="highlight_br0">(</text:span>index<text:span text:style-name="highlight_br0">)</text:span><text:span text:style-name="highlight_sy0">,</text:span> signal_color<text:span text:style-name="highlight_sy0">,</text:span> dep_node_name<text:span text:style-name="highlight_br0">)</text:span><text:span text:style-name="highlight_br0">)</text:span><text:line-break/><text:s text:c="16"/>collect_output<text:span text:style-name="highlight_br0">(</text:span><text:span text:style-name="highlight_st0">"{} -&gt; {}"</text:span>.<text:span text:style-name="highlight_me1">format</text:span><text:span text:style-name="highlight_br0">(</text:span><text:line-break/><text:s text:c="16"/><text:span text:style-name="highlight_st0">"L"</text:span>+<text:span text:style-name="highlight_kw2">str</text:span><text:span text:style-name="highlight_br0">(</text:span>index<text:span text:style-name="highlight_br0">)</text:span><text:span text:style-name="highlight_sy0">,</text:span> <text:span text:style-name="highlight_st0">"L"</text:span>+<text:span text:style-name="highlight_kw2">str</text:span><text:span text:style-name="highlight_br0">(</text:span>node_data<text:span text:style-name="highlight_br0">[</text:span><text:span text:style-name="highlight_st0">"index"</text:span><text:span text:style-name="highlight_br0">]</text:span><text:span text:style-name="highlight_br0">)</text:span><text:span text:style-name="highlight_br0">)</text:span><text:span text:style-name="highlight_br0">)</text:span><text:line-break/><text:s text:c="16"/>index+<text:span text:style-name="highlight_sy0">=</text:span><text:span text:style-name="highlight_nu0">1</text:span><text:line-break/><text:s text:c="12"/><text:span text:style-name="highlight_kw1">else</text:span>:<text:line-break/><text:s text:c="16"/>dep_node_index<text:span text:style-name="highlight_sy0">=</text:span>nodes<text:span text:style-name="highlight_br0">[</text:span>dep_node_name<text:span text:style-name="highlight_br0">]</text:span><text:span text:style-name="highlight_br0">[</text:span><text:span text:style-name="highlight_st0">"index"</text:span><text:span text:style-name="highlight_br0">]</text:span><text:line-break/><text:s text:c="16"/>collect_output<text:span text:style-name="highlight_br0">(</text:span><text:span text:style-name="highlight_st0">"{} -&gt; {}"</text:span>.<text:span text:style-name="highlight_me1">format</text:span><text:span text:style-name="highlight_br0">(</text:span><text:line-break/><text:s text:c="16"/><text:span text:style-name="highlight_st0">"L"</text:span>+<text:span text:style-name="highlight_kw2">str</text:span><text:span text:style-name="highlight_br0">(</text:span>dep_node_index<text:span text:style-name="highlight_br0">)</text:span><text:span text:style-name="highlight_sy0">,</text:span><text:s text:c="2"/><text:span text:style-name="highlight_st0">"L"</text:span>+<text:span text:style-name="highlight_kw2">str</text:span><text:span text:style-name="highlight_br0">(</text:span>node_data<text:span text:style-name="highlight_br0">[</text:span><text:span text:style-name="highlight_st0">"index"</text:span><text:span text:style-name="highlight_br0">]</text:span><text:span text:style-name="highlight_br0">)</text:span><text:span text:style-name="highlight_br0">)</text:span><text:span text:style-name="highlight_br0">)</text:span><text:line-break/> <text:line-break/> <text:line-break/><text:s text:c="4"/>collect_output<text:span text:style-name="highlight_br0">(</text:span><text:span text:style-name="highlight_st0">"}"</text:span><text:span text:style-name="highlight_br0">)</text:span><text:line-break/> <text:line-break/> <text:line-break/><text:span text:style-name="highlight_kw1">if</text:span> <text:span text:style-name="highlight_kw2">len</text:span><text:span text:style-name="highlight_br0">(</text:span><text:span text:style-name="highlight_kw3">sys</text:span>.<text:span text:style-name="highlight_me1">argv</text:span><text:span text:style-name="highlight_br0">)</text:span> <text:span text:style-name="highlight_sy0">&gt;</text:span> <text:span text:style-name="highlight_nu0">1</text:span>:<text:line-break/><text:s text:c="4"/>input_file_path_array <text:span text:style-name="highlight_sy0">=</text:span> <text:span text:style-name="highlight_kw3">sys</text:span>.<text:span text:style-name="highlight_me1">argv</text:span><text:span text:style-name="highlight_br0">[</text:span><text:span text:style-name="highlight_nu0">1</text:span>:<text:span text:style-name="highlight_br0">]</text:span><text:s text:c="2"/><text:span text:style-name="highlight_co1"># all args except [0] (script path)</text:span><text:line-break/><text:span text:style-name="highlight_kw1">else</text:span>:<text:line-break/><text:s text:c="4"/>input_file_path_array <text:span text:style-name="highlight_sy0">=</text:span> <text:span text:style-name="highlight_br0">[</text:span><text:span text:style-name="highlight_st0">"simple_graphviz.yaml"</text:span><text:span text:style-name="highlight_br0">]</text:span><text:line-break/><text:span text:style-name="highlight_kw1">for</text:span> input_file_path <text:span text:style-name="highlight_kw1">in</text:span> input_file_path_array:<text:line-break/><text:s text:c="4"/><text:span text:style-name="highlight_kw1">with</text:span> <text:span text:style-name="highlight_kw2">open</text:span><text:span text:style-name="highlight_br0">(</text:span>input_file_path<text:span text:style-name="highlight_sy0">,</text:span> <text:span text:style-name="highlight_st0">"r"</text:span><text:span text:style-name="highlight_br0">)</text:span> <text:span text:style-name="highlight_kw1">as</text:span> stream:<text:line-break/><text:s text:c="8"/><text:span text:style-name="highlight_kw1">try</text:span>:<text:line-break/><text:s text:c="12"/>nodes_raw <text:span text:style-name="highlight_sy0">=</text:span> yaml.<text:span text:style-name="highlight_me1">safe_load</text:span><text:span text:style-name="highlight_br0">(</text:span>stream<text:span text:style-name="highlight_br0">)</text:span><text:line-break/><text:s text:c="12"/>transform_nodes<text:span text:style-name="highlight_br0">(</text:span>nodes_raw<text:span text:style-name="highlight_br0">)</text:span><text:line-break/> <text:line-break/><text:s text:c="8"/><text:span text:style-name="highlight_kw1">except</text:span> yaml.<text:span text:style-name="highlight_me1">YAMLError</text:span> <text:span text:style-name="highlight_kw1">as</text:span> exc:<text:line-break/><text:s text:c="12"/><text:span text:style-name="highlight_kw1">print</text:span><text:span text:style-name="highlight_br0">(</text:span>exc<text:span text:style-name="highlight_br0">)</text:span><text:line-break/>create_output<text:span text:style-name="highlight_br0">(</text:span><text:span text:style-name="highlight_br0">)</text:span><text:line-break/>print_output<text:span text:style-name="highlight_br0">(</text:span><text:span text:style-name="highlight_br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8::13:46</meta:creation-date>
    <dc:creator>Generated</dc:creator>
    <dc:date>2026-09-14T08::13:46</dc:date>
    <dc:language>en-US</dc:language>
    <meta:editing-cycles>1</meta:editing-cycles>
    <meta:editing-duration>PT0S</meta:editing-duration>
    <dc:title>pc:simple_graphviz</dc:title>
  </office:meta>
</office:document-meta>
</file>