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debee1b035c66baf68f5dfb3e2479f.png"/>
  <manifest:file-entry manifest:media-type="image/png" manifest:full-path="Pictures/dfa60e96b462ce331e27b6fde36edc2f.png"/>
  <manifest:file-entry manifest:media-type="image/png" manifest:full-path="Pictures/63e91ca59d149d3466099c2a0004237a.png"/>
  <manifest:file-entry manifest:media-type="image/png" manifest:full-path="Pictures/ac692485ace1f4a07a0ede8a2049bd66.png"/>
  <manifest:file-entry manifest:media-type="image/png" manifest:full-path="Pictures/7e7443a3c690565d82b53e4c09809363.png"/>
  <manifest:file-entry manifest:media-type="image/png" manifest:full-path="Pictures/320caf6a2a78c17f13b9a45da11278b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ubuntuciscovpn"/><text:bookmark-start text:name="__RefHeading___cisco_anyconnect_vpn_1"/><text:bookmark-start text:name="cisco_anyconnect_vpn"/>Cisco AnyConnect VPN<text:bookmark-end text:name="__RefHeading___cisco_anyconnect_vpn_1"/><text:bookmark-end text:name="cisco_anyconnect_vpn"/></text:h>
      <text:h text:style-name="Heading_20_2" text:outline-level="2"><text:bookmark-start text:name="__RefHeading___cisco_anyconnect_mit_ubuntu_2"/><text:bookmark-start text:name="cisco_anyconnect_mit_ubuntu"/>Cisco AnyConnect mit Ubuntu<text:bookmark-end text:name="__RefHeading___cisco_anyconnect_mit_ubuntu_2"/><text:bookmark-end text:name="cisco_anyconnect_mit_ubuntu"/></text:h>
      <text:p text:style-name="Text_20_body">Ob man mit den Ubunto tools nun wirklich jede Konstellation nachstellen kann, welche Cisco Anyconnect beherrscht, sei mal dahin gestellt, aber eine scheint zu klappen.</text:p>
      <text:p text:style-name="Text_20_body">Dies sei hier mal exemplarisch darstellt.</text:p>
      <text:p text:style-name="Text_20_body">Je nach Konfiguration, die  auf<text:a xlink:type="simple" xlink:href="https://wiki.ubuntuusers.de/NetworkManager/VPN_Plugins/" text:style-name="Internet_20_link" text:visited-style-name="Visited_20_Internet_20_Link">Ubuntu Users</text:a> noch detailierter beschrieben ist, braucht man verschiedene Plugins. In meinem Fall reichte openConnect, der folgendermaßen installiert wird.</text:p>
      <text:p text:style-name="Preformatted_20_Text">sudo apt-get install network-manager-openconnect network-manager-openconnect-gnome </text:p>
      <text:p text:style-name="Text_20_body">danach noch ein beherztes</text:p>
      <text:p text:style-name="Preformatted_20_Text">sudo service network-manager restart</text:p>
      <text:p text:style-name="Text_20_body">Danach findet sich ein neues VPN- Menu oben rechts im Desktop-Netzwerk- Menu. </text:p>
      <text:p text:style-name="Text_20_body"><draw:frame draw:style-name="media" draw:name="0" text:anchor-type="as-char" draw:z-index="0" svg:width="5.2916666666667cm" style:rel-width="100%" svg:height="6.5268972142171cm" style:rel-height="scale"><draw:image xlink:href="Pictures/5adebee1b035c66baf68f5dfb3e2479f.png" xlink:type="simple" xlink:show="embed" xlink:actuate="onLoad"/></draw:frame></text:p>
      <text:p text:style-name="Text_20_body">Dort erstellt man ein neues VPN- Netzwerk</text:p>
      <text:p text:style-name="Text_20_body"><draw:frame draw:style-name="media" draw:name="1" text:anchor-type="as-char" draw:z-index="1" svg:width="5.2916666666667cm" style:rel-width="100%" svg:height="3.9411369386464cm" style:rel-height="scale"><draw:image xlink:href="Pictures/dfa60e96b462ce331e27b6fde36edc2f.png" xlink:type="simple" xlink:show="embed" xlink:actuate="onLoad"/></draw:frame></text:p>
      <text:p text:style-name="Text_20_body">und läßt alle Werte auf den Default, lediglich das Gateway muß man eintragen.</text:p>
      <text:p text:style-name="Text_20_body"><draw:frame draw:style-name="media" draw:name="2" text:anchor-type="as-char" draw:z-index="2" svg:width="5.2916666666667cm" style:rel-width="100%" svg:height="6.2912037037037cm" style:rel-height="scale"><draw:image xlink:href="Pictures/63e91ca59d149d3466099c2a0004237a.png" xlink:type="simple" xlink:show="embed" xlink:actuate="onLoad"/></draw:frame> <draw:frame draw:style-name="media" draw:name="3" text:anchor-type="as-char" draw:z-index="3" svg:width="5.2916666666667cm" style:rel-width="100%" svg:height="6.2912037037037cm" style:rel-height="scale"><draw:image xlink:href="Pictures/ac692485ace1f4a07a0ede8a2049bd66.png" xlink:type="simple" xlink:show="embed" xlink:actuate="onLoad"/></draw:frame> <draw:frame draw:style-name="media" draw:name="4" text:anchor-type="as-char" draw:z-index="4" svg:width="5.2916666666667cm" style:rel-width="100%" svg:height="6.2912037037037cm" style:rel-height="scale"><draw:image xlink:href="Pictures/7e7443a3c690565d82b53e4c09809363.png" xlink:type="simple" xlink:show="embed" xlink:actuate="onLoad"/></draw:frame> <draw:frame draw:style-name="media" draw:name="5" text:anchor-type="as-char" draw:z-index="5" svg:width="5.2916666666667cm" style:rel-width="100%" svg:height="6.2912037037037cm" style:rel-height="scale"><draw:image xlink:href="Pictures/320caf6a2a78c17f13b9a45da11278b5.png" xlink:type="simple" xlink:show="embed" xlink:actuate="onLoad"/></draw:frame></text:p>
      <text:p text:style-name="Text_20_body">Bei mir gings allerdings erst nicht, erst am nächsten Tag nach Neustart des Rechners ?!?</text:p>
      <text:h text:style-name="Heading_20_3" text:outline-level="3"><text:bookmark-start text:name="__RefHeading___verbinden_auf_der_kommandozeile_3"/><text:bookmark-start text:name="verbinden_auf_der_kommandozeile"/>Verbinden auf der Kommandozeile<text:bookmark-end text:name="__RefHeading___verbinden_auf_der_kommandozeile_3"/><text:bookmark-end text:name="verbinden_auf_der_kommandozeile"/></text:h>
      <text:p text:style-name="Text_20_body">Anzeigen der vorhandenen Verbindungen</text:p>
      <text:p text:style-name="Preformatted_20_Text">nmcli con</text:p>
      <text:p text:style-name="Text_20_body">Verbinden</text:p>
      <text:p text:style-name="Preformatted_20_Text">sudo nmcli -ask con up id ConnectionName</text:p>
      <text:p text:style-name="Text_20_body">wieder auflegen</text:p>
      <text:p text:style-name="Preformatted_20_Text">sudo nmcli con down id ConnectionName</text:p>
      <text:h text:style-name="Heading_20_2" text:outline-level="2"><text:bookmark-start text:name="__RefHeading___anyconnect_auf_dem_android_phone_4"/><text:bookmark-start text:name="anyconnect_auf_dem_android_phone"/>AnyConnect auf dem Android Phone<text:bookmark-end text:name="__RefHeading___anyconnect_auf_dem_android_phone_4"/><text:bookmark-end text:name="anyconnect_auf_dem_android_phone"/></text:h>
      <text:p text:style-name="Text_20_body">Kein Problem: <text:a xlink:type="simple" xlink:href="https://play.google.com/store/apps/details?id=com.cisco.anyconnect.vpn.android.avf&amp;hl=de&amp;rdid=com.cisco.anyconnect.vpn.android.avf" text:style-name="Internet_20_link" text:visited-style-name="Visited_20_Internet_20_Link">Cisco-App</text:a> installieren und fertig</text:p>
      <text:h text:style-name="Heading_20_2" text:outline-level="2"><text:bookmark-start text:name="__RefHeading___anyconnect_auf_dem_chrome_book_5"/><text:bookmark-start text:name="anyconnect_auf_dem_chrome_book"/>AnyConnect auf dem Chrome Book<text:bookmark-end text:name="__RefHeading___anyconnect_auf_dem_chrome_book_5"/><text:bookmark-end text:name="anyconnect_auf_dem_chrome_book"/></text:h>
      <text:p text:style-name="Text_20_body">Dito: <text:a xlink:type="simple" xlink:href="https://chrome.google.com/webstore/detail/cisco-anyconnect/jacdijibdjifphcecdielmekkmfdpgee" text:style-name="Internet_20_link" text:visited-style-name="Visited_20_Internet_20_Link">Cisco-App</text:a> installieren und ab die Pos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4::36:03</meta:creation-date>
    <dc:creator>Generated</dc:creator>
    <dc:date>2026-09-12T14::36:03</dc:date>
    <dc:language>en-US</dc:language>
    <meta:editing-cycles>1</meta:editing-cycles>
    <meta:editing-duration>PT0S</meta:editing-duration>
    <dc:title>pc:ubuntuciscovpn</dc:title>
  </office:meta>
</office:document-meta>
</file>