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840969fb4ab511340ae904faa3f8db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kdsdocu:content"/><text:bookmark-start text:name="__RefHeading___skds_pack_content_1"/><text:bookmark-start text:name="skds_pack_content"/>SKDS Pack Content<text:bookmark-end text:name="__RefHeading___skds_pack_content_1"/><text:bookmark-end text:name="skds_pack_content"/></text:h>
      <text:p text:style-name="Text_20_body"><draw:frame draw:style-name="media" draw:name="0" text:anchor-type="as-char" draw:z-index="0" svg:width="11.350625cm" svg:height="4.8154166666667cm"><draw:image xlink:href="Pictures/0840969fb4ab511340ae904faa3f8dbd.png" xlink:type="simple" xlink:show="embed" xlink:actuate="onLoad"/></draw:frame></text:p>
      <text:p text:style-name="Text_20_body">SKDS comes with several tools, which are accessible from the SKDS-Menu on your program start bar.</text:p>
      <text:p text:style-name="Text_20_body">These tools are:</text:p>
      <text:list text:style-name="List_20_1" text:continue-numbering="false">
        <text:list-item>
          <text:p text:style-name="List_20_1_Content_First"> <text:span text:style-name="Strong_20_Emphasis">Copy SKDS to Stick</text:span>  This allows all required files to be copied e.g. onto a memory stick to always have SKDS available in your pocket.</text:p>
        </text:list-item>
        <text:list-item>
          <text:p text:style-name="List_20_1_Content"> <text:span text:style-name="Strong_20_Emphasis">Hyperterp Online Help</text:span>  The documentation of the build-in script language of SKDS</text:p>
        </text:list-item>
        <text:list-item>
          <text:p text:style-name="List_20_1_Content"> <text:span text:style-name="Strong_20_Emphasis">SKDS3</text:span>  The main program.</text:p>
        </text:list-item>
        <text:list-item>
          <text:p text:style-name="List_20_1_Content"> <text:span text:style-name="Strong_20_Emphasis">SKDS Homepage</text:span>  The quick link to the SKDS-Homepage.</text:p>
        </text:list-item>
        <text:list-item>
          <text:p text:style-name="List_20_1_Content"> <text:span text:style-name="Strong_20_Emphasis">SKDS Classic (K-Line)</text:span>  An older version of SKDS, partly updated, to work with modules which are connected via a serial link (K-Line).</text:p>
        </text:list-item>
        <text:list-item>
          <text:p text:style-name="List_20_1_Content"> <text:span text:style-name="Strong_20_Emphasis">Uninstall SKDS4</text:span> This will remove the SKDS installation again from your disk.  </text:p>
        </text:list-item>
        <text:list-item>
          <text:p text:style-name="List_20_1_Content_Last"> <text:span text:style-name="Strong_20_Emphasis">SKDS Key Manager</text:span>  The tool to generate your personal key set and to translate encrypted script files to other user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7::06:04</meta:creation-date>
    <dc:creator>Generated</dc:creator>
    <dc:date>2026-09-12T17::06:04</dc:date>
    <dc:language>en-US</dc:language>
    <meta:editing-cycles>1</meta:editing-cycles>
    <meta:editing-duration>PT0S</meta:editing-duration>
    <dc:title>skdsdocu:content</dc:title>
  </office:meta>
</office:document-meta>
</file>