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6403a19440ef615b5b8b72d0bae731d.png"/>
  <manifest:file-entry manifest:media-type="image/png" manifest:full-path="Pictures/5c2d4eab9087991cfa085bbefdebcb05.png"/>
  <manifest:file-entry manifest:media-type="image/png" manifest:full-path="Pictures/62512f14c77ec0834409863dd1b3467e.png"/>
  <manifest:file-entry manifest:media-type="image/png" manifest:full-path="Pictures/1db21edb25e3741b554f8fafda059332.png"/>
  <manifest:file-entry manifest:media-type="image/png" manifest:full-path="Pictures/2359d25d6f852b02ee6cc7853a1d3bca.png"/>
  <manifest:file-entry manifest:media-type="image/png" manifest:full-path="Pictures/b476e9ff95434bf2cee93978fc9edcc3.png"/>
  <manifest:file-entry manifest:media-type="image/png" manifest:full-path="Pictures/bbbccf2430e91d177b405fab212fe44a.png"/>
  <manifest:file-entry manifest:media-type="image/png" manifest:full-path="Pictures/c98495a3442a3901ec1b92d769ced3c7.png"/>
  <manifest:file-entry manifest:media-type="image/png" manifest:full-path="Pictures/22288719b00313b45fab1bfae27a9294.png"/>
  <manifest:file-entry manifest:media-type="image/png" manifest:full-path="Pictures/92913ee226087829cd8e2e42303d3277.png"/>
  <manifest:file-entry manifest:media-type="image/png" manifest:full-path="Pictures/869f529d90b5217b19d59b84cd57a056.png"/>
  <manifest:file-entry manifest:media-type="image/png" manifest:full-path="Pictures/d80661cea1f4888e1d2f4cc1769713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kdsdocu:function_table"/><text:bookmark-start text:name="__RefHeading___the_function_table_-_window_1"/><text:bookmark-start text:name="the_function_table_-_window"/>The Function Table - Window<text:bookmark-end text:name="__RefHeading___the_function_table_-_window_1"/><text:bookmark-end text:name="the_function_table_-_window"/></text:h>
      <text:p text:style-name="Text_20_body">This is the main window of SKDS, one for each module. It contains all the cells to control
the module:</text:p>
      <text:h text:style-name="Heading_20_3" text:outline-level="3"><text:bookmark-start text:name="__RefHeading___the_function_table_2"/><text:bookmark-start text:name="the_function_table"/>The Function table<text:bookmark-end text:name="__RefHeading___the_function_table_2"/><text:bookmark-end text:name="the_function_table"/></text:h>
      <text:p text:style-name="Text_20_body"><draw:frame draw:style-name="media" draw:name="0" text:anchor-type="as-char" draw:z-index="0" svg:width="18.441458333333cm" style:rel-width="100%" svg:height="12.276666666667cm" style:rel-height="scale"><draw:image xlink:href="Pictures/56403a19440ef615b5b8b72d0bae731d.png" xlink:type="simple" xlink:show="embed" xlink:actuate="onLoad"/></draw:frame></text:p>
      <text:p text:style-name="Text_20_body">In this table all available functions are listed. Each row contains the following columns:</text:p>
      <text:list text:style-name="List_20_1" text:continue-numbering="false">
        <text:list-item>
          <text:p text:style-name="List_20_1_Content_First"> <text:span text:style-name="Strong_20_Emphasis">Status</text:span>: Here the result of the executed function is shown. The result is the outcome of the related function, which was executed inside the Script-interpreter of SKDS. The result is mostly a feedback from a module request, but it can also be anything else which the script can generate as Text-string. This update can be made with a double click into this cell, by the F9-Key or with one of the functions decribed under Update Table Support</text:p>
        </text:list-item>
        <text:list-item>
          <text:p text:style-name="List_20_1_Content"> <text:span text:style-name="Strong_20_Emphasis">Name</text:span> This cell describes the function in words</text:p>
        </text:list-item>
        <text:list-item>
          <text:p text:style-name="List_20_1_Content"> <text:span text:style-name="Strong_20_Emphasis">Update</text:span> This cell shows, under which conditions the status cell will be updated:</text:p>
          <text:list text:style-name="List_20_1">
            <text:list-item>
              <text:p text:style-name="List_20_1_Content"> '-' Only with a manual update</text:p>
            </text:list-item>
            <text:list-item>
              <text:p text:style-name="List_20_1_Content"> 'U' With a click on the 'Update List'-Button</text:p>
            </text:list-item>
            <text:list-item>
              <text:p text:style-name="List_20_1_Content"> 'T' Regular when the Update-Timer is active</text:p>
            </text:list-item>
            <text:list-item>
              <text:p text:style-name="List_20_1_Content_Last"> 'L' Like 'T', but these row is also writen into the log window, if its value changes</text:p>
            </text:list-item>
          </text:list>
        </text:list-item>
      </text:list>
      <text:p text:style-name="Text_20_body">    A manual Update can always be done, also when T or U are selected. The value of this cell can be changed with a double click</text:p>
      <text:list text:style-name="List_20_1" text:continue-numbering="false">
        <text:list-item>
          <text:p text:style-name="List_20_1_Content_First"> <text:span text:style-name="Strong_20_Emphasis">Function</text:span>: This cell shows the name of the function which is executed by the script-interpreter when the 'Status'-cell of these rows should be updated</text:p>
        </text:list-item>
        <text:list-item>
          <text:p text:style-name="List_20_1_Content"> <text:span text:style-name="Strong_20_Emphasis">Process</text:span>: This cell is more or less only for internal usage, but it also shows which rows are actually waiting for an update.</text:p>
        </text:list-item>
        <text:list-item>
          <text:p text:style-name="List_20_1_Content"> <text:span text:style-name="Strong_20_Emphasis">System</text:span>: This cell shows the name of the system to which this function belongs </text:p>
        </text:list-item>
        <text:list-item>
          <text:p text:style-name="List_20_1_Content_Last"> <text:span text:style-name="Strong_20_Emphasis">Type</text:span>: This cell shows the type (Input (read Only), Output (Write only) or Parameter (Read and Write) of this function</text:p>
        </text:list-item>
      </text:list>
      <text:h text:style-name="Heading_20_3" text:outline-level="3"><text:bookmark-start text:name="__RefHeading___the_statusbar_3"/><text:bookmark-start text:name="the_statusbar"/>The Statusbar<text:bookmark-end text:name="__RefHeading___the_statusbar_3"/><text:bookmark-end text:name="the_statusbar"/></text:h>
      <text:p text:style-name="Text_20_body">The Statusbar provides the following information:</text:p>
      <text:list text:style-name="Numbering_20_1" text:continue-numbering="false">
        <text:list-item>
          <text:p text:style-name="Numbering_20_1_Content_First"> The operational state of the module (after a first state related command has been executed)</text:p>
        </text:list-item>
        <text:list-item>
          <text:p text:style-name="Numbering_20_1_Content"> The result of the last data exchange with the module</text:p>
        </text:list-item>
        <text:list-item>
          <text:p text:style-name="Numbering_20_1_Content"> The author and the modification date of the actual script</text:p>
        </text:list-item>
        <text:list-item>
          <text:p text:style-name="Numbering_20_1_Content"> The percentage rate of Errorframes of the last received telegram</text:p>
        </text:list-item>
        <text:list-item>
          <text:p text:style-name="Numbering_20_1_Content_Last"> The source file name.</text:p>
        </text:list-item>
      </text:list>
      <text:h text:style-name="Heading_20_3" text:outline-level="3"><text:bookmark-start text:name="__RefHeading___update_table_support_4"/><text:bookmark-start text:name="update_table_support"/>Update Table Support<text:bookmark-end text:name="__RefHeading___update_table_support_4"/><text:bookmark-end text:name="update_table_support"/></text:h>
      <text:p text:style-name="Text_20_body"><draw:frame draw:style-name="media" draw:name="1" text:anchor-type="as-char" draw:z-index="1" svg:width="17.30375cm" style:rel-width="100%" svg:height="11.615208333333cm" style:rel-height="scale"><draw:image xlink:href="Pictures/5c2d4eab9087991cfa085bbefdebcb05.png" xlink:type="simple" xlink:show="embed" xlink:actuate="onLoad"/></draw:frame></text:p>
      <text:h text:style-name="Heading_20_4" text:outline-level="4"><text:bookmark-start text:name="__RefHeading___update_list_5"/><text:bookmark-start text:name="update_list"/>Update List<text:bookmark-end text:name="__RefHeading___update_list_5"/><text:bookmark-end text:name="update_list"/></text:h>
      <text:p text:style-name="Text_20_body"><draw:frame draw:style-name="media" draw:name="2" text:anchor-type="as-char" draw:z-index="2" svg:width="0.84666666666667cm" svg:height="0.84666666666667cm"><draw:image xlink:href="Pictures/62512f14c77ec0834409863dd1b3467e.png" xlink:type="simple" xlink:show="embed" xlink:actuate="onLoad"/></draw:frame>By using this button, all cells which are marked for common update are updated. If clicked with the Right Mouse Button, a permanent Update is activated, so all values marked with „U“ are permanently refreshed</text:p>
      <text:h text:style-name="Heading_20_4" text:outline-level="4"><text:bookmark-start text:name="__RefHeading___timer-update_6"/><text:bookmark-start text:name="timer-update"/>Timer-Update<text:bookmark-end text:name="__RefHeading___timer-update_6"/><text:bookmark-end text:name="timer-update"/></text:h>
      <text:p text:style-name="Text_20_body"><draw:frame draw:style-name="media" draw:name="3" text:anchor-type="as-char" draw:z-index="3" svg:width="0.84666666666667cm" svg:height="0.84666666666667cm"><draw:image xlink:href="Pictures/1db21edb25e3741b554f8fafda059332.png" xlink:type="simple" xlink:show="embed" xlink:actuate="onLoad"/></draw:frame>Here the time period can be defined, in which the marked cells in the function table are
updated</text:p>
      <text:h text:style-name="Heading_20_4" text:outline-level="4"><text:bookmark-start text:name="__RefHeading___hotkeys_7"/><text:bookmark-start text:name="hotkeys"/>Hotkeys<text:bookmark-end text:name="__RefHeading___hotkeys_7"/><text:bookmark-end text:name="hotkeys"/></text:h>
      <text:p text:style-name="Text_20_body">After setting the focus into the table by clicking with the mouse into it, the following hotkeys can be used:</text:p>
      <text:list text:style-name="List_20_1" text:continue-numbering="false">
        <text:list-item>
          <text:p text:style-name="List_20_1_Content_First"> F7           : Optimize grid size</text:p>
        </text:list-item>
        <text:list-item>
          <text:p text:style-name="List_20_1_Content"> F9,&lt;ENTER&gt;   : Update actual row and move the cursor one row down</text:p>
        </text:list-item>
        <text:list-item>
          <text:p text:style-name="List_20_1_Content"> u            : Set the actual update mode to „U“ and move the cursor one row down</text:p>
        </text:list-item>
        <text:list-item>
          <text:p text:style-name="List_20_1_Content"> U            : Update all rows marked with the „U“ update mode</text:p>
        </text:list-item>
        <text:list-item>
          <text:p text:style-name="List_20_1_Content"> t,T          : Set the actual update mode to „T“ and move the cursor one row down</text:p>
        </text:list-item>
        <text:list-item>
          <text:p text:style-name="List_20_1_Content"> &lt;space&gt;      : Set the actual update mode to „nothing“ and move the cursor one row down</text:p>
        </text:list-item>
        <text:list-item>
          <text:p text:style-name="List_20_1_Content_Last"> STRG+r,R     : Reload actual file</text:p>
        </text:list-item>
      </text:list>
      <text:h text:style-name="Heading_20_3" text:outline-level="3"><text:bookmark-start text:name="__RefHeading___show_and_hide_groups_8"/><text:bookmark-start text:name="show_and_hide_groups"/>Show and Hide Groups<text:bookmark-end text:name="__RefHeading___show_and_hide_groups_8"/><text:bookmark-end text:name="show_and_hide_groups"/></text:h>
      <text:list text:style-name="List_20_1" text:continue-numbering="false">
        <text:list-item>
          <text:p text:style-name="List_20_1_Content_First"> <text:span text:style-name="Strong_20_Emphasis">All</text:span> By using this button, all functions in the function table will be shown</text:p>
        </text:list-item>
        <text:list-item>
          <text:p text:style-name="List_20_1_Content"> <text:span text:style-name="Strong_20_Emphasis">None</text:span> By using this button, all functions in the function table will be hidden</text:p>
        </text:list-item>
        <text:list-item>
          <text:p text:style-name="List_20_1_Content_Last"> <text:span text:style-name="Strong_20_Emphasis">Toggle Systems</text:span> This selection box allows to show or hide function groups in the function table.</text:p>
        </text:list-item>
      </text:list>
      <text:p text:style-name="Text_20_body">You can select any of the several system groups which are listed in the function table. If you select a system, which is currently shown, all cells with this system
 get hidden. And also the other way round: If a system has just been hidden, it can be made visible again by selecting it in this box.</text:p>
      <text:list text:style-name="List_20_1" text:continue-numbering="false">
        <text:list-item>
          <text:p text:style-name="LastListParagraph_List_20_1_Content_First"> <text:span text:style-name="Strong_20_Emphasis">Hide Types</text:span> By using this selection, only the selected type of functions will remain in the function table, all the other ones get hidden. This is especially useful if you want to see for example, only inputs</text:p>
        </text:list-item>
      </text:list>
      <text:h text:style-name="Heading_20_3" text:outline-level="3"><text:bookmark-start text:name="__RefHeading___menu_functions_9"/><text:bookmark-start text:name="menu_functions"/>Menu Functions<text:bookmark-end text:name="__RefHeading___menu_functions_9"/><text:bookmark-end text:name="menu_functions"/></text:h>
      <text:h text:style-name="Heading_20_4" text:outline-level="4"><text:bookmark-start text:name="__RefHeading___module_10"/><text:bookmark-start text:name="module"/>Module<text:bookmark-end text:name="__RefHeading___module_10"/><text:bookmark-end text:name="module"/></text:h>
      <text:p text:style-name="Text_20_body">The 'normal' functions to load the module files</text:p>
      <text:h text:style-name="Heading_20_4" text:outline-level="4"><text:bookmark-start text:name="__RefHeading___view_11"/><text:bookmark-start text:name="view"/>View<text:bookmark-end text:name="__RefHeading___view_11"/><text:bookmark-end text:name="view"/></text:h>
      <text:list text:style-name="List_20_1" text:continue-numbering="false">
        <text:list-item>
          <text:p text:style-name="List_20_1_Content_First"> <text:span text:style-name="Strong_20_Emphasis">Optimal Sizes</text:span> This function can also be selected with the F7-Key. It calculates the width of all columns for optimal size</text:p>
        </text:list-item>
        <text:list-item>
          <text:p text:style-name="List_20_1_Content_Last"> <text:span text:style-name="Strong_20_Emphasis">Outputs only</text:span> This function hides all columns which are normally not used during the normal testing</text:p>
        </text:list-item>
      </text:list>
      <text:h text:style-name="Heading_20_4" text:outline-level="4"><text:bookmark-start text:name="__RefHeading___tools_12"/><text:bookmark-start text:name="tools"/>Tools<text:bookmark-end text:name="__RefHeading___tools_12"/><text:bookmark-end text:name="tools"/></text:h>
      <text:list text:style-name="List_20_1" text:continue-numbering="false">
        <text:list-item>
          <text:p text:style-name="List_20_1_Content_First"> <text:span text:style-name="Strong_20_Emphasis">Show Telegrams</text:span> This function opens a log window for the telegrams of the actual module (V1-2)</text:p>
        </text:list-item>
        <text:list-item>
          <text:p text:style-name="List_20_1_Content"> <text:span text:style-name="Strong_20_Emphasis">Stop Script</text:span> With this the Script-interpreter can be suspended, if the program was for example, just trapped in an endless-loop due to a programming fault</text:p>
        </text:list-item>
        <text:list-item>
          <text:p text:style-name="List_20_1_Content"> <text:span text:style-name="Strong_20_Emphasis">Show Bus-traffic</text:span> The <text:a xlink:type="simple" xlink:href="#__RefHeading___log-window_15" text:style-name="Local_20_link" text:visited-style-name="Visited_20_Local_20_Link">Bus traffic</text:a> shows a window in which each telegram on the bus can be seen and logged </text:p>
        </text:list-item>
        <text:list-item>
          <text:p text:style-name="List_20_1_Content"> <text:span text:style-name="Strong_20_Emphasis">Scanner</text:span> The <text:a xlink:type="simple" xlink:href="#__RefHeading___scanner_16" text:style-name="Local_20_link" text:visited-style-name="Visited_20_Local_20_Link">Scanner</text:a> function opens a window in which the complete Bus address range can be searched through for connected modules</text:p>
        </text:list-item>
        <text:list-item>
          <text:p text:style-name="List_20_1_Content_Last"> <text:span text:style-name="Strong_20_Emphasis">Errormeter</text:span> The <text:a xlink:type="simple" xlink:href="#__RefHeading___errormeter_18" text:style-name="Local_20_link" text:visited-style-name="Visited_20_Local_20_Link">Errormeter</text:a> shows in a little gauge the percentage of error frames on the bus. Helpful to identify hardware problems on the bus.</text:p>
        </text:list-item>
      </text:list>
      <text:h text:style-name="Heading_20_4" text:outline-level="4"><text:bookmark-start text:name="__RefHeading___window_13"/><text:bookmark-start text:name="window"/>Window<text:bookmark-end text:name="__RefHeading___window_13"/><text:bookmark-end text:name="window"/></text:h>
      <text:p text:style-name="Text_20_body">To arrange the open windows</text:p>
      <text:h text:style-name="Heading_20_3" text:outline-level="3"><text:bookmark-start text:name="__RefHeading___preferences_14"/><text:bookmark-start text:name="preferences"/>Preferences<text:bookmark-end text:name="__RefHeading___preferences_14"/><text:bookmark-end text:name="preferences"/></text:h>
      <text:p text:style-name="Text_20_body"><draw:frame draw:style-name="media" draw:name="4" text:anchor-type="as-char" draw:z-index="4" svg:width="9.525cm" style:rel-width="100%" svg:height="6.8527083333333cm" style:rel-height="scale"><draw:image xlink:href="Pictures/2359d25d6f852b02ee6cc7853a1d3bca.png" xlink:type="simple" xlink:show="embed" xlink:actuate="onLoad"/></draw:frame><draw:frame draw:style-name="media" draw:name="5" text:anchor-type="as-char" draw:z-index="5" svg:width="9.525cm" style:rel-width="100%" svg:height="6.8527083333333cm" style:rel-height="scale"><draw:image xlink:href="Pictures/b476e9ff95434bf2cee93978fc9edcc3.png" xlink:type="simple" xlink:show="embed" xlink:actuate="onLoad"/></draw:frame></text:p>
      <text:p text:style-name="Text_20_body">This menu item opens a window, in which
the program settings, like for the CAN-Driver and for Skype, can be changed</text:p>
      <text:h text:style-name="Heading_20_3" text:outline-level="3"><text:bookmark-start text:name="__RefHeading___log-window_15"/><text:bookmark-start text:name="log-window"/>Log-Window<text:bookmark-end text:name="__RefHeading___log-window_15"/><text:bookmark-end text:name="log-window"/></text:h>
      <text:p text:style-name="Text_20_body"><draw:frame draw:style-name="media" draw:name="6" text:anchor-type="as-char" draw:z-index="6" svg:width="21.695833333333cm" style:rel-width="100%" svg:height="12.303125cm" style:rel-height="scale"><draw:image xlink:href="Pictures/bbbccf2430e91d177b405fab212fe44a.png" xlink:type="simple" xlink:show="embed" xlink:actuate="onLoad"/></draw:frame></text:p>
      <text:p text:style-name="Text_20_body">The Log-Windows are used for the following functions:</text:p>
      <text:list text:style-name="List_20_1" text:continue-numbering="false">
        <text:list-item>
          <text:p text:style-name="List_20_1_Content_First"> Bussniffer (Bus-traffc)</text:p>
        </text:list-item>
        <text:list-item>
          <text:p text:style-name="List_20_1_Content"> Telegram-debugging</text:p>
        </text:list-item>
        <text:list-item>
          <text:p text:style-name="List_20_1_Content"> Script-Outputs</text:p>
        </text:list-item>
        <text:list-item>
          <text:p text:style-name="List_20_1_Content_Last"> Logging of changing values, if the update timer is active and the 'L' update mode is selected in a row</text:p>
        </text:list-item>
      </text:list>
      <text:p text:style-name="Text_20_body">In this windows the outputs of the above functions are shown. The window offers the following functions:</text:p>
      <text:list text:style-name="List_20_1" text:continue-numbering="false">
        <text:list-item>
          <text:p text:style-name="List_20_1_Content_First"> <draw:frame draw:style-name="media" draw:name="7" text:anchor-type="as-char" draw:z-index="7" svg:width="0.84666666666667cm" svg:height="0.84666666666667cm"><draw:image xlink:href="Pictures/c98495a3442a3901ec1b92d769ced3c7.png" xlink:type="simple" xlink:show="embed" xlink:actuate="onLoad"/></draw:frame> the output cell will be cleared</text:p>
        </text:list-item>
        <text:list-item>
          <text:p text:style-name="List_20_1_Content"> <draw:frame draw:style-name="media" draw:name="8" text:anchor-type="as-char" draw:z-index="8" svg:width="0.84666666666667cm" svg:height="0.84666666666667cm"><draw:image xlink:href="Pictures/22288719b00313b45fab1bfae27a9294.png" xlink:type="simple" xlink:show="embed" xlink:actuate="onLoad"/></draw:frame> the output cell content can be saved to a file</text:p>
        </text:list-item>
        <text:list-item>
          <text:p text:style-name="List_20_1_Content_Last"> <text:span text:style-name="Strong_20_Emphasis">Logging</text:span> with this checkmark the recording can be paused</text:p>
        </text:list-item>
      </text:list>
      <text:p text:style-name="Text_20_body">The recording capacity is limited to 1000 lines, all former lines will be deleted</text:p>
      <text:h text:style-name="Heading_20_3" text:outline-level="3"><text:bookmark-start text:name="__RefHeading___scanner_16"/><text:bookmark-start text:name="scanner"/>Scanner<text:bookmark-end text:name="__RefHeading___scanner_16"/><text:bookmark-end text:name="scanner"/></text:h>
      <text:p text:style-name="Text_20_body"><draw:frame draw:style-name="media" draw:name="9" text:anchor-type="as-char" draw:z-index="9" svg:width="8.2285416666667cm" style:rel-width="100%" svg:height="8.2020833333333cm" style:rel-height="scale"><draw:image xlink:href="Pictures/92913ee226087829cd8e2e42303d3277.png" xlink:type="simple" xlink:show="embed" xlink:actuate="onLoad"/></draw:frame></text:p>
      <text:p text:style-name="Text_20_body">With this function a window can be opened, in which the complete Module ID range can be scanned. When the Start Button is pressed, SKDS sends a tester 
present message to each ID and waits for an answer.</text:p>
      <text:list text:style-name="Numbering_20_1" text:continue-numbering="false">
        <text:list-item>
          <text:p text:style-name="Numbering_20_1_Content_First"> If a module answers this request, its ID is listed in the Scanner-Window</text:p>
        </text:list-item>
        <text:list-item>
          <text:p text:style-name="Numbering_20_1_Content"> If a module answers the request, SKDS requests the Module Part-No. base via the Request Parameter by PID E217. If the module answers this request, the Module part No. will also be shown</text:p>
        </text:list-item>
        <text:list-item>
          <text:p text:style-name="Numbering_20_1_Content"> If a module-file with the same name as the module-base name is available in the default module directory, this is also indicated in the scanner-window</text:p>
        </text:list-item>
        <text:list-item>
          <text:p text:style-name="Numbering_20_1_Content_Last"> If a module-file is available, this module can be directly opened with a double click on that row in the scanner window</text:p>
        </text:list-item>
      </text:list>
      <text:h text:style-name="Heading_20_3" text:outline-level="3"><text:bookmark-start text:name="__RefHeading___indicator_17"/><text:bookmark-start text:name="indicator"/>Indicator<text:bookmark-end text:name="__RefHeading___indicator_17"/><text:bookmark-end text:name="indicator"/></text:h>
      <text:p text:style-name="Text_20_body"><draw:frame draw:style-name="media" draw:name="10" text:anchor-type="as-char" draw:z-index="10" svg:width="10.371666666667cm" svg:height="9.604375cm"><draw:image xlink:href="Pictures/869f529d90b5217b19d59b84cd57a056.png" xlink:type="simple" xlink:show="embed" xlink:actuate="onLoad"/></draw:frame></text:p>
      <text:p text:style-name="Text_20_body">This function opens a seperate window, which than changes its colors and picture each time when a timer read input value is changing. It also gives an audible signal.</text:p>
      <text:p text:style-name="Text_20_body">This is very helpful if the user changes some input signals away from the laptop, where SKDS is running, to see and hear from far that the input signal change is recognized by the module.</text:p>
      <text:h text:style-name="Heading_20_3" text:outline-level="3"><text:bookmark-start text:name="__RefHeading___errormeter_18"/><text:bookmark-start text:name="errormeter"/>Errormeter<text:bookmark-end text:name="__RefHeading___errormeter_18"/><text:bookmark-end text:name="errormeter"/></text:h>
      <text:p text:style-name="Text_20_body"><draw:frame draw:style-name="media" draw:name="11" text:anchor-type="as-char" draw:z-index="11" svg:width="12.012083333333cm" svg:height="3.8364583333333cm"><draw:image xlink:href="Pictures/d80661cea1f4888e1d2f4cc17697133d.png" xlink:type="simple" xlink:show="embed" xlink:actuate="onLoad"/></draw:frame></text:p>
      <text:p text:style-name="Text_20_body">This opens a little window, which permanently send Tester present broadcasts. While that the actual error frame rate is displayed in a gauge like a multimeter. This can be used to identify hardware problems of the bus.</text:p>
      <text:h text:style-name="Heading_20_3" text:outline-level="3"><text:bookmark-start text:name="__RefHeading___skype_remote_diagnostics_19"/><text:bookmark-start text:name="skype_remote_diagnostics"/>Skype Remote Diagnostics<text:bookmark-end text:name="__RefHeading___skype_remote_diagnostics_19"/><text:bookmark-end text:name="skype_remote_diagnostics"/></text:h>
      <text:p text:style-name="Text_20_body">If Skype is available, SKDS can be connected to another SKDS instance running anywhere in the world by using the call button. If the other users grants access, SKDS send and receive all diagnostic telegrams from the modules connected on the other si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6::55:55</meta:creation-date>
    <dc:creator>Generated</dc:creator>
    <dc:date>2026-09-12T16::55:55</dc:date>
    <dc:language>en-US</dc:language>
    <meta:editing-cycles>1</meta:editing-cycles>
    <meta:editing-duration>PT0S</meta:editing-duration>
    <dc:title>skdsdocu:function_table</dc:title>
  </office:meta>
</office:document-meta>
</file>