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07adc65b28aa915e61038f168913a7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docu:index"/><text:bookmark-start text:name="__RefHeading___introduction_1"/><text:bookmark-start text:name="introduction"/>Introduction<text:bookmark-end text:name="__RefHeading___introduction_1"/><text:bookmark-end text:name="introduction"/></text:h>
      <text:p text:style-name="Text_20_body"><draw:frame draw:style-name="mediacenter" draw:name="0" text:anchor-type="paragraph" draw:z-index="0" svg:width="8.4666666666667cm" style:rel-width="100%" svg:height="6.35cm" style:rel-height="scale"><draw:image xlink:href="Pictures/607adc65b28aa915e61038f168913a7c.gif" xlink:type="simple" xlink:show="embed" xlink:actuate="onLoad"/></draw:frame></text:p>
      <text:h text:style-name="Heading_20_3" text:outline-level="3"><text:bookmark-start text:name="__RefHeading___welcome_to_skds_2"/><text:bookmark-start text:name="welcome_to_skds"/>Welcome to SKDS<text:bookmark-end text:name="__RefHeading___welcome_to_skds_2"/><text:bookmark-end text:name="welcome_to_skds"/></text:h>
      <text:p text:style-name="Text_20_body">the effective Prototype Diagnostics Tool.</text:p>
      <text:h text:style-name="Heading_20_3" text:outline-level="3"><text:bookmark-start text:name="__RefHeading___sidemap_3"/><text:bookmark-start text:name="sidemap"/>Sidemap<text:bookmark-end text:name="__RefHeading___sidemap_3"/><text:bookmark-end text:name="sidemap"/></text:h>
      <text:p text:style-name="Text_20_body">If you just want to use it, see <text:a xlink:type="simple" xlink:href="http://www.koehlers.de/wiki/doku.php?id=skdsdocu:quickstart" text:style-name="Internet_20_link" text:visited-style-name="Visited_20_Internet_20_Link">Quick Start</text:a> and <text:a xlink:type="simple" xlink:href="http://www.koehlers.de/wiki/doku.php?id=skdsdocu:function_table" text:style-name="Internet_20_link" text:visited-style-name="Visited_20_Internet_20_Link">Main
Window</text:a>.</text:p>
      <text:p text:style-name="Text_20_body">If you have already worked with SKDS Classic before, you will find the differences between the
classic and the CAN versions in the chapter <text:a xlink:type="simple" xlink:href="http://www.koehlers.de/wiki/doku.php?id=skdsdocu:versions" text:style-name="Internet_20_link" text:visited-style-name="Visited_20_Internet_20_Link">Version-Differences</text:a>.</text:p>
      <text:p text:style-name="Text_20_body">If you also want to make your first steps with the build-in programming language to design you own scripts, start with the introduction in the <text:a xlink:type="simple" xlink:href="http://www.koehlers.de/wiki/doku.php?id=skdsdocu:scripts" text:style-name="Internet_20_link" text:visited-style-name="Visited_20_Internet_20_Link">SKDS Script</text:a>.</text:p>
      <text:p text:style-name="Text_20_body">You will find how the files are protected against unauthorised reading or execution in <text:a xlink:type="simple" xlink:href="http://www.koehlers.de/wiki/doku.php?id=skdsdocu:key" text:style-name="Internet_20_link" text:visited-style-name="Visited_20_Internet_20_Link">Key-Management</text:a>.</text:p>
      <text:h text:style-name="Heading_20_3" text:outline-level="3"><text:bookmark-start text:name="__RefHeading___what_is_skds_4"/><text:bookmark-start text:name="what_is_skds"/>What is SKDS?<text:bookmark-end text:name="__RefHeading___what_is_skds_4"/><text:bookmark-end text:name="what_is_skds"/></text:h>
      <text:p text:style-name="Text_20_body">SKDS is the interface between the user and the data hidden behind the surface. It allows
the user to fully control the module without needing to know any of the protocol details.</text:p>
      <text:h text:style-name="Heading_20_3" text:outline-level="3"><text:bookmark-start text:name="__RefHeading___how_does_skds_work_5"/><text:bookmark-start text:name="how_does_skds_work"/>How does SKDS work?<text:bookmark-end text:name="__RefHeading___how_does_skds_work_5"/><text:bookmark-end text:name="how_does_skds_work"/></text:h>
      <text:list text:style-name="Numbering_20_1" text:continue-numbering="false">
        <text:list-item>
          <text:p text:style-name="Numbering_20_1_Content_First"> All the necessary steps to execute the requested function will be defined once by the programmer in the internal pascal-like programming language</text:p>
        </text:list-item>
        <text:list-item>
          <text:p text:style-name="Numbering_20_1_Content_Last"> Then during normal usage all functions can be picked instantly from the list in the main window.</text:p>
        </text:list-item>
      </text:list>
      <text:h text:style-name="Heading_20_3" text:outline-level="3"><text:bookmark-start text:name="__RefHeading___what_are_the_features_of_skds_6"/><text:bookmark-start text:name="what_are_the_features_of_skds"/>What are the features of SKDS?<text:bookmark-end text:name="__RefHeading___what_are_the_features_of_skds_6"/><text:bookmark-end text:name="what_are_the_features_of_skds"/></text:h>
      <text:list text:style-name="List_20_1" text:continue-numbering="false">
        <text:list-item>
          <text:p text:style-name="List_20_1_Content_First"> Freeware (from Version 4.0 onwards)</text:p>
        </text:list-item>
        <text:list-item>
          <text:p text:style-name="List_20_1_Content"> Remote Diagnostics: Two instances of SKDS can be coupled via Skype ® to do diagnostics over the internet</text:p>
        </text:list-item>
        <text:list-item>
          <text:p text:style-name="List_20_1_Content"> Multi-Module-Mode: Several modules can be controlled at the same time;</text:p>
        </text:list-item>
        <text:list-item>
          <text:p text:style-name="List_20_1_Content"> Full Script Control: All functions are exchangable through external script files;</text:p>
        </text:list-item>
        <text:list-item>
          <text:p text:style-name="List_20_1_Content"> Autoload: File names given in the command line at the program start automatically get loaded and started;</text:p>
        </text:list-item>
        <text:list-item>
          <text:p text:style-name="List_20_1_Content"> Autorun: If the script contains a procedure called 'Autorun', this procedure is automatically started when loading the script;</text:p>
        </text:list-item>
        <text:list-item>
          <text:p text:style-name="List_20_1_Content"> Readable Scripts: Because the module-scripts are written in a human readable programming language, this information can be printed, faxed and archived;</text:p>
        </text:list-item>
        <text:list-item>
          <text:p text:style-name="List_20_1_Content"> Function-Library: Because of the readable format, already existing functions can be re-used as a basis for further development;</text:p>
        </text:list-item>
        <text:list-item>
          <text:p text:style-name="List_20_1_Content"> Integrated Bus-Indicator: An external LED on the hardware is not necessary as SKDS adds a symbol to the taskbar which flashes with each incoming or outgoing telegramm;</text:p>
        </text:list-item>
        <text:list-item>
          <text:p text:style-name="List_20_1_Content"> Scanner: SKDS can scan the complete vehicle Bus for connected Modules and identify these Modules;</text:p>
        </text:list-item>
        <text:list-item>
          <text:p text:style-name="List_20_1_Content_Last"> The script files show their author and their generation date. They are encrypted and protected against modification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0::06:55</meta:creation-date>
    <dc:creator>Generated</dc:creator>
    <dc:date>2026-09-13T20::06:55</dc:date>
    <dc:language>en-US</dc:language>
    <meta:editing-cycles>1</meta:editing-cycles>
    <meta:editing-duration>PT0S</meta:editing-duration>
    <dc:title>skdsdocu:index</dc:title>
  </office:meta>
</office:document-meta>
</file>