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5e56ac4bbb61aae487eba9d56bdd35.png"/>
  <manifest:file-entry manifest:media-type="image/png" manifest:full-path="Pictures/211291c4478e39c5d57a6c482763b9af.png"/>
  <manifest:file-entry manifest:media-type="image/png" manifest:full-path="Pictures/78d1d8c5da26457fcfc17127cf1f27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sign:extras"/><text:bookmark-start text:name="__RefHeading___extras_1"/><text:bookmark-start text:name="extras"/>Extras<text:bookmark-end text:name="__RefHeading___extras_1"/><text:bookmark-end text:name="extras"/></text:h>
      <text:h text:style-name="Heading_20_2" text:outline-level="2"><text:bookmark-start text:name="__RefHeading___the_signature_browser_2"/><text:bookmark-start text:name="the_signature_browser"/>The Signature Browser<text:bookmark-end text:name="__RefHeading___the_signature_browser_2"/><text:bookmark-end text:name="the_signature_browser"/></text:h>
      <text:p text:style-name="Text_20_body">The Signbrowser, which can be found on the third tab of the main window („Browse“) is a helpful tool to quickly  check a whole directory for signature completeness. </text:p>
      <text:p text:style-name="Text_20_body">To use it, browse to the directory which you want to check. That directory must contain an <text:a xlink:type="simple" xlink:href="#__RefHeading___edit_authorities_4" text:style-name="Local_20_link" text:visited-style-name="Visited_20_Local_20_Link">authories.xml</text:a> file. When you then press „Stat“, TheSign will generate a table report containing the list of files, the content of their signatures and, based on the rules defined in <text:a xlink:type="simple" xlink:href="#__RefHeading___edit_authorities_4" text:style-name="Local_20_link" text:visited-style-name="Visited_20_Local_20_Link">authories.xml</text:a>, if the document is fully signed from all parties or not</text:p>
      <text:p text:style-name="Text_20_body"><draw:frame draw:style-name="media" draw:name="0" text:anchor-type="as-char" draw:z-index="0" svg:width="26.431875cm" style:rel-width="100%" svg:height="11.773958333333cm" style:rel-height="scale"><draw:image xlink:href="Pictures/9c5e56ac4bbb61aae487eba9d56bdd35.png" xlink:type="simple" xlink:show="embed" xlink:actuate="onLoad"/></draw:frame></text:p>
      <text:h text:style-name="Heading_20_3" text:outline-level="3"><text:bookmark-start text:name="__RefHeading___export_signature_lists_3"/><text:bookmark-start text:name="export_signature_lists"/>Export Signature Lists<text:bookmark-end text:name="__RefHeading___export_signature_lists_3"/><text:bookmark-end text:name="export_signature_lists"/></text:h>
      <text:p text:style-name="Text_20_body">For further usage, the content of the file report can be copied into the clipboard with the „Go“ button, and from there e.g. further into Excel®</text:p>
      <text:p text:style-name="Text_20_body"><draw:frame draw:style-name="media" draw:name="1" text:anchor-type="as-char" draw:z-index="1" svg:width="21.404791666667cm" style:rel-width="100%" svg:height="12.991041666667cm" style:rel-height="scale"><draw:image xlink:href="Pictures/211291c4478e39c5d57a6c482763b9af.png" xlink:type="simple" xlink:show="embed" xlink:actuate="onLoad"/></draw:frame></text:p>
      <text:h text:style-name="Heading_20_2" text:outline-level="2"><text:bookmark-start text:name="__RefHeading___edit_authorities_4"/><text:bookmark-start text:name="edit_authorities"/>Edit Authorities<text:bookmark-end text:name="__RefHeading___edit_authorities_4"/><text:bookmark-end text:name="edit_authorities"/></text:h>
      <text:p text:style-name="Text_20_body">The rule, when a document is fully signed or not, needs to be defined per directory in an xml file called authorities.xml. When opening it in Microsoft InfoPath®, you'll see the following structure:<text:note text:id="ftn0" text:note-class="footnote"><text:note-citation text:label="1)">1)</text:note-citation><text:note-body><text:p text:style-name="Text_20_body">fields which are not derscribed are actual not used  and only reserved for later revisions</text:p></text:note-body></text:note></text:p>
      <text:list text:style-name="List_20_1" text:continue-numbering="false">
        <text:list-item>
          <text:p text:style-name="List_20_1_Content_First"> department: Each department has his own name. </text:p>
          <text:list text:style-name="List_20_1">
            <text:list-item>
              <text:p text:style-name="List_20_1_Content"> Numbers of signatures needed: This value defines how many persons per department need to have signed the document at least </text:p>
            </text:list-item>
            <text:list-item>
              <text:p text:style-name="List_20_1_Content_Last"> Users: This tells TheSign to which department an email address belongs to, so whenever TheSign finds a valid signature coming from that email address, the count of department signatures to which that email belongs to is increased by one.</text:p>
            </text:list-item>
          </text:list>
        </text:list-item>
      </text:list>
      <text:p text:style-name="Text_20_body">The decision, if a signature is complete or not is proceed as follows:</text:p>
      <text:list text:style-name="List_20_1" text:continue-numbering="false">
        <text:list-item>
          <text:p text:style-name="List_20_1_Content_First"> Whenever a signature is found where the originator belongs to an department, the count for that department is increased by one.</text:p>
        </text:list-item>
        <text:list-item>
          <text:p text:style-name="List_20_1_Content"> When after going through the complete signature list of a file the department count is equal or bigger as its „Number of Signatures needed“, this department is seen as „signed“</text:p>
        </text:list-item>
        <text:list-item>
          <text:p text:style-name="List_20_1_Content_Last"> To finally define a document as fully signed, all departments listed in the authority file must have reached their „signed“ status</text:p>
        </text:list-item>
      </text:list>
      <text:p text:style-name="Text_20_body"><draw:frame draw:style-name="media" draw:name="2" text:anchor-type="as-char" draw:z-index="2" svg:width="19.182291666667cm" style:rel-width="100%" svg:height="17.436041666667cm" style:rel-height="scale"><draw:image xlink:href="Pictures/78d1d8c5da26457fcfc17127cf1f27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45:03</meta:creation-date>
    <dc:creator>Generated</dc:creator>
    <dc:date>2026-09-13T18::45:03</dc:date>
    <dc:language>en-US</dc:language>
    <meta:editing-cycles>1</meta:editing-cycles>
    <meta:editing-duration>PT0S</meta:editing-duration>
    <dc:title>thesign:extras</dc:title>
  </office:meta>
</office:document-meta>
</file>