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f121e4bcb89a98fbbb9528cf35b5c46.png"/>
  <manifest:file-entry manifest:media-type="image/svg+xml" manifest:full-path="Pictures/1c33f01302f4017ca934ae3606faefd6.svg"/>
  <manifest:file-entry manifest:media-type="image/svg+xml" manifest:full-path="Pictures/103e285a1d4d17ba2159053c35017a6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8f121e4bcb89a98fbbb9528cf35b5c46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://www.koehlers.de/wiki/doku.php?id=wiki:syntax" text:style-name="Internet_20_link" text:visited-style-name="Visited_20_Internet_20_Link">Formatting 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://www.koehlers.de/wiki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1c33f01302f4017ca934ae3606faefd6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1c33f01302f4017ca934ae3606faefd6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1c33f01302f4017ca934ae3606faefd6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1c33f01302f4017ca934ae3606faefd6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1c33f01302f4017ca934ae3606faefd6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103e285a1d4d17ba2159053c35017a63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7::05:16</meta:creation-date>
    <dc:creator>Generated</dc:creator>
    <dc:date>2026-09-12T17::05:16</dc:date>
    <dc:language>en-US</dc:language>
    <meta:editing-cycles>1</meta:editing-cycles>
    <meta:editing-duration>PT0S</meta:editing-duration>
    <dc:title>wiki:dokuwiki</dc:title>
  </office:meta>
</office:document-meta>
</file>